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1" svg:font-family="Calibri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1.18mm"/>
    </style:style>
    <style:style style:name="co2" style:family="table-column">
      <style:table-column-properties fo:break-before="auto" style:column-width="60.73mm"/>
    </style:style>
    <style:style style:name="co3" style:family="table-column">
      <style:table-column-properties fo:break-before="auto" style:column-width="12.77mm"/>
    </style:style>
    <style:style style:name="co4" style:family="table-column">
      <style:table-column-properties fo:break-before="auto" style:column-width="43.66mm"/>
    </style:style>
    <style:style style:name="co5" style:family="table-column">
      <style:table-column-properties fo:break-before="auto" style:column-width="72.76mm"/>
    </style:style>
    <style:style style:name="co6" style:family="table-column">
      <style:table-column-properties fo:break-before="auto" style:column-width="42.6mm"/>
    </style:style>
    <style:style style:name="co7" style:family="table-column">
      <style:table-column-properties fo:break-before="auto" style:column-width="125.68mm"/>
    </style:style>
    <style:style style:name="co8" style:family="table-column">
      <style:table-column-properties fo:break-before="auto" style:column-width="74.89mm"/>
    </style:style>
    <style:style style:name="co9" style:family="table-column">
      <style:table-column-properties fo:break-before="auto" style:column-width="48.15mm"/>
    </style:style>
    <style:style style:name="co10" style:family="table-column">
      <style:table-column-properties fo:break-before="auto" style:column-width="81.03mm"/>
    </style:style>
    <style:style style:name="co11" style:family="table-column">
      <style:table-column-properties fo:break-before="auto" style:column-width="17.53mm"/>
    </style:style>
    <style:style style:name="co12" style:family="table-column">
      <style:table-column-properties fo:break-before="auto" style:column-width="17.2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ta1" style:family="table" style:master-page-name="PageStyle_5f_1909">
      <style:table-properties table:display="true" style:writing-mode="lr-tb"/>
    </style:style>
    <style:style style:name="ce1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5" style:family="table-cell" style:parent-style-name="Excel_20_Built-in_20_Explanatory_20_Text">
      <style:table-cell-properties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font-style="italic" fo:font-weight="bold" style:font-style-asian="italic" style:font-weight-asian="bold" style:font-style-complex="italic" style:font-weight-complex="bold"/>
    </style:style>
    <style:style style:name="ce8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font-weight="bold" style:font-weight-asian="bold" style:font-weight-complex="bold"/>
    </style:style>
    <style:style style:name="ce19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22" style:family="table-cell" style:parent-style-name="Excel_20_Built-in_20_Explanatory_20_Tex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3" style:family="table-cell" style:parent-style-name="Excel_20_Built-in_20_Explanatory_20_Text">
      <style:table-cell-properties style:diagonal-bl-tr="none" style:diagonal-tl-br="none" style:text-align-source="value-type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font-style="italic" fo:font-weight="bold" style:font-style-asian="italic" style:font-weight-asian="bold" style:font-style-complex="italic" style:font-weight-complex="bold"/>
    </style:style>
    <style:style style:name="ce26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c0c0c0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909" table:style-name="ta1">
        <office:forms form:automatic-focus="false" form:apply-design-mode="false"/>
        <table:table-column table:style-name="co1" table:default-cell-style-name="ce21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default-cell-style-name="ce24"/>
        <table:table-column table:style-name="co11" table:default-cell-style-name="ce24"/>
        <table:table-column table:style-name="co12" table:number-columns-repeated="1013" table:default-cell-style-name="ce24"/>
        <table:table-row table:style-name="ro1">
          <table:table-cell table:style-name="ce19" office:value-type="string" calcext:value-type="string">
            <text:p>Pozycja</text:p>
          </table:table-cell>
          <table:table-cell table:style-name="ce22" office:value-type="string" calcext:value-type="string">
            <text:p>Gazeta</text:p>
          </table:table-cell>
          <table:table-cell table:style-name="ce22" office:value-type="string" calcext:value-type="string">
            <text:p>Nr</text:p>
          </table:table-cell>
          <table:table-cell table:style-name="ce22" office:value-type="string" calcext:value-type="string">
            <text:p>Miasto</text:p>
          </table:table-cell>
          <table:table-cell table:style-name="ce22" office:value-type="string" calcext:value-type="string">
            <text:p>Obecnie</text:p>
          </table:table-cell>
          <table:table-cell table:style-name="ce22" office:value-type="string" calcext:value-type="string">
            <text:p>Kraj</text:p>
          </table:table-cell>
          <table:table-cell table:style-name="ce22" office:value-type="string" calcext:value-type="string">
            <text:p>Dodatkowe informacje</text:p>
          </table:table-cell>
          <table:table-cell table:style-name="ce22" office:value-type="string" calcext:value-type="string">
            <text:p>Adres</text:p>
          </table:table-cell>
          <table:table-cell table:style-name="ce22" office:value-type="string" calcext:value-type="string">
            <text:p>Nazwisko</text:p>
          </table:table-cell>
          <table:table-cell table:style-name="ce22" office:value-type="string" calcext:value-type="string">
            <text:p>Info</text:p>
          </table:table-cell>
          <table:table-cell table:style-name="ce22" office:value-type="string" calcext:value-type="string">
            <text:p>Osób</text:p>
          </table:table-cell>
          <table:table-cell table:style-name="ce27" table:number-columns-repeated="1013"/>
        </table:table-row>
        <table:table-row table:style-name="ro2">
          <table:table-cell table:style-name="ce20" office:value-type="float" office:value="744" calcext:value-type="float">
            <text:p>74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lbertstraße 5</text:p>
          </table:table-cell>
          <table:table-cell table:style-name="ce23" office:value-type="string" calcext:value-type="string">
            <text:p>Woedt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47" calcext:value-type="float">
            <text:p>74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lbertstraße 5</text:p>
          </table:table-cell>
          <table:table-cell table:style-name="ce23" office:value-type="string" calcext:value-type="string">
            <text:p>Woedt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11" calcext:value-type="float">
            <text:p>81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lbertstraße 5</text:p>
          </table:table-cell>
          <table:table-cell table:style-name="ce23" office:value-type="string" calcext:value-type="string">
            <text:p>Woedt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5" calcext:value-type="float">
            <text:p>1175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Bordasch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5" calcext:value-type="float">
            <text:p>1165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Bordasch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43" calcext:value-type="float">
            <text:p>54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Bordasch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62" calcext:value-type="float">
            <text:p>46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Bordasch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3" calcext:value-type="float">
            <text:p>45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Engler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37" calcext:value-type="float">
            <text:p>1537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number-columns-repeated="2" table:style-name="ce23" office:value-type="string" calcext:value-type="string">
            <text:p>Amsterdam</text:p>
          </table:table-cell>
          <table:table-cell table:style-name="ce23" office:value-type="string" calcext:value-type="string">
            <text:p>Holandia</text:p>
          </table:table-cell>
          <table:table-cell table:style-name="ce23" office:value-type="string" calcext:value-type="string">
            <text:p>Miasto i stolica konstytucyjna Holandii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Engler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00" calcext:value-type="float">
            <text:p>60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Rosenberg</text:p>
          </table:table-cell>
          <table:table-cell table:style-name="ce23" office:value-type="string" calcext:value-type="string">
            <text:p>Oles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Opol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Goer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5" calcext:value-type="float">
            <text:p>305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Goer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15" calcext:value-type="float">
            <text:p>61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Goer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0" calcext:value-type="float">
            <text:p>1510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Goer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1" calcext:value-type="float">
            <text:p>1531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number-columns-repeated="2" table:style-name="ce23" office:value-type="string" calcext:value-type="string">
            <text:p>America</text:p>
          </table:table-cell>
          <table:table-cell table:style-name="ce23" office:value-type="string" calcext:value-type="string">
            <text:p>Holandia</text:p>
          </table:table-cell>
          <table:table-cell table:style-name="ce23" office:value-type="string" calcext:value-type="string">
            <text:p>Wieś na północy Limburgii, w gminie Horst aan de Maas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Wei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36" calcext:value-type="float">
            <text:p>83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Wei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3" calcext:value-type="float">
            <text:p>85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Wie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7" calcext:value-type="float">
            <text:p>87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 (6)</text:p>
          </table:table-cell>
          <table:table-cell table:style-name="ce23" office:value-type="string" calcext:value-type="string">
            <text:p>Wie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6" calcext:value-type="float">
            <text:p>906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10a (5)</text:p>
          </table:table-cell>
          <table:table-cell table:style-name="ce23" office:value-type="string" calcext:value-type="string">
            <text:p>Cwicklinski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" calcext:value-type="float">
            <text:p>7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0a (5)</text:p>
          </table:table-cell>
          <table:table-cell table:style-name="ce23" office:value-type="string" calcext:value-type="string">
            <text:p>Wei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90" calcext:value-type="float">
            <text:p>1090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1" calcext:value-type="float">
            <text:p>1091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Neukirch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0" calcext:value-type="float">
            <text:p>62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5" calcext:value-type="float">
            <text:p>17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5" calcext:value-type="float">
            <text:p>335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87" calcext:value-type="float">
            <text:p>68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6" calcext:value-type="float">
            <text:p>36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14 (2 - Schweizerhaus)</text:p>
          </table:table-cell>
          <table:table-cell table:style-name="ce23" office:value-type="string" calcext:value-type="string">
            <text:p>Demolsky</text:p>
          </table:table-cell>
          <table:table-cell table:style-name="ce23" office:value-type="string" calcext:value-type="string">
            <text:p>Tatrzańska 2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97" calcext:value-type="float">
            <text:p>19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78" calcext:value-type="float">
            <text:p>57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19" calcext:value-type="float">
            <text:p>71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76" calcext:value-type="float">
            <text:p>276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number-columns-repeated="2" table:style-name="ce23" office:value-type="string" calcext:value-type="string">
            <text:p>Nie podano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" calcext:value-type="float">
            <text:p>12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6" calcext:value-type="float">
            <text:p>286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Wormditt</text:p>
          </table:table-cell>
          <table:table-cell table:style-name="ce23" office:value-type="string" calcext:value-type="string">
            <text:p>Ornet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68" calcext:value-type="float">
            <text:p>1268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5" calcext:value-type="float">
            <text:p>275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Wormditt</text:p>
          </table:table-cell>
          <table:table-cell table:style-name="ce23" office:value-type="string" calcext:value-type="string">
            <text:p>Ornet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7" calcext:value-type="float">
            <text:p>70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01" calcext:value-type="float">
            <text:p>100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80" calcext:value-type="float">
            <text:p>88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erlin-Schmargen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03" calcext:value-type="float">
            <text:p>1503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number-columns-repeated="2" table:style-name="ce23" office:value-type="string" calcext:value-type="string">
            <text:p>Massow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klemburgia-Pomorze Przednie 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90" calcext:value-type="float">
            <text:p>290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8" calcext:value-type="float">
            <text:p>86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6" calcext:value-type="float">
            <text:p>6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ielefeld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872" calcext:value-type="float">
            <text:p>87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8" calcext:value-type="float">
            <text:p>8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8" calcext:value-type="float">
            <text:p>20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aulswitz</text:p>
          </table:table-cell>
          <table:table-cell table:style-name="ce23" office:value-type="string" calcext:value-type="string">
            <text:p>Rzędziszowice (Paulwit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334" calcext:value-type="float">
            <text:p>334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95" calcext:value-type="float">
            <text:p>295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Wormditt</text:p>
          </table:table-cell>
          <table:table-cell table:style-name="ce23" office:value-type="string" calcext:value-type="string">
            <text:p>Ornet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8" calcext:value-type="float">
            <text:p>898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4" calcext:value-type="float">
            <text:p>1294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46" calcext:value-type="float">
            <text:p>44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0" calcext:value-type="float">
            <text:p>83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099" calcext:value-type="float">
            <text:p>109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attowitz</text:p>
          </table:table-cell>
          <table:table-cell table:style-name="ce23" office:value-type="string" calcext:value-type="string">
            <text:p>Katow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6" calcext:value-type="float">
            <text:p>107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94" calcext:value-type="float">
            <text:p>1094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6" calcext:value-type="float">
            <text:p>926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81" calcext:value-type="float">
            <text:p>1081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Win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 </text:p>
          </table:table-cell>
          <table:table-cell table:style-name="ce23" office:value-type="string" calcext:value-type="string">
            <text:p>Am Karlsberg 2 (Karlshof)</text:p>
          </table:table-cell>
          <table:table-cell table:style-name="ce23" office:value-type="string" calcext:value-type="string">
            <text:p>Zappe</text:p>
          </table:table-cell>
          <table:table-cell table:style-name="ce23" office:value-type="string" calcext:value-type="string">
            <text:p>Spacerowa 16b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4" calcext:value-type="float">
            <text:p>72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2a (Saltzmannstraße 3)</text:p>
          </table:table-cell>
          <table:table-cell table:style-name="ce23" office:value-type="string" calcext:value-type="string">
            <text:p>Mürau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2" calcext:value-type="float">
            <text:p>59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Willenberg</text:p>
          </table:table-cell>
          <table:table-cell table:style-name="ce23" office:value-type="string" calcext:value-type="string">
            <text:p>Wielba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Karlsberg 2a (Saltzmannstraße 3)</text:p>
          </table:table-cell>
          <table:table-cell table:style-name="ce23" office:value-type="string" calcext:value-type="string">
            <text:p>Mürau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54" calcext:value-type="float">
            <text:p>125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3 (Saltzmannstraße 5)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79" calcext:value-type="float">
            <text:p>67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3 (Saltzmannstraße 5)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16" calcext:value-type="float">
            <text:p>71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Karlsberg 3 (Saltzmannstraße 5)</text:p>
          </table:table-cell>
          <table:table-cell table:style-name="ce23" office:value-type="string" calcext:value-type="string">
            <text:p>Schwarz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33" calcext:value-type="float">
            <text:p>93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Karlsberg 3 (Saltzmannstraße 5)</text:p>
          </table:table-cell>
          <table:table-cell table:style-name="ce23" office:value-type="string" calcext:value-type="string">
            <text:p>Zelewski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79" calcext:value-type="float">
            <text:p>97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4 (Saltzmannstraße 7)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98" calcext:value-type="float">
            <text:p>49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Karlsberg 4 (Saltzmannstraße 7)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" calcext:value-type="float">
            <text:p>27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Stuhm</text:p>
          </table:table-cell>
          <table:table-cell table:style-name="ce23" office:value-type="string" calcext:value-type="string">
            <text:p>Sztu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7 (8-9)</text:p>
          </table:table-cell>
          <table:table-cell table:style-name="ce23" office:value-type="string" calcext:value-type="string">
            <text:p>Dultz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42" calcext:value-type="float">
            <text:p>42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Zinten</text:p>
          </table:table-cell>
          <table:table-cell table:style-name="ce23" office:value-type="string" calcext:value-type="string">
            <text:p>Korniewo 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Karlsberg 8 (8-9)</text:p>
          </table:table-cell>
          <table:table-cell table:style-name="ce23" office:value-type="string" calcext:value-type="string">
            <text:p>Wittrin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" calcext:value-type="float">
            <text:p>5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arlsberg 9 (7)</text:p>
          </table:table-cell>
          <table:table-cell table:style-name="ce23" office:value-type="string" calcext:value-type="string">
            <text:p>Kirschnick</text:p>
          </table:table-cell>
          <table:table-cell table:style-name="ce23" office:value-type="string" calcext:value-type="string">
            <text:p>1916 - 9a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67" calcext:value-type="float">
            <text:p>106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Königlichen Schloß</text:p>
          </table:table-cell>
          <table:table-cell table:style-name="ce23" office:value-type="string" calcext:value-type="string">
            <text:p>Albrecht</text:p>
          </table:table-cell>
          <table:table-cell table:style-name="ce23" office:value-type="string" calcext:value-type="string">
            <text:p>Stary Pałac Opatów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44" calcext:value-type="float">
            <text:p>44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Swaroschin</text:p>
          </table:table-cell>
          <table:table-cell table:style-name="ce23" office:value-type="string" calcext:value-type="string">
            <text:p>Swaroż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</text:p>
          </table:table-cell>
          <table:table-cell table:style-name="ce23" office:value-type="string" calcext:value-type="string">
            <text:p>Block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13" calcext:value-type="float">
            <text:p>1113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iew</text:p>
          </table:table-cell>
          <table:table-cell table:style-name="ce23" office:value-type="string" calcext:value-type="string">
            <text:p>Kijów</text:p>
          </table:table-cell>
          <table:table-cell table:style-name="ce23" office:value-type="string" calcext:value-type="string">
            <text:p>Ukraina</text:p>
          </table:table-cell>
          <table:table-cell table:style-name="ce23" office:value-type="string" calcext:value-type="string">
            <text:p>Obwód kijowski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Budin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85" calcext:value-type="float">
            <text:p>1485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Dresden</text:p>
          </table:table-cell>
          <table:table-cell table:style-name="ce23" office:value-type="string" calcext:value-type="string">
            <text:p>Drezno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5" calcext:value-type="float">
            <text:p>1555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4" calcext:value-type="float">
            <text:p>1554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number-columns-repeated="2" table:style-name="ce23" office:value-type="string" calcext:value-type="string">
            <text:p>Finkenstein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Karyntia 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" calcext:value-type="float">
            <text:p>12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Milmersdorf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477" calcext:value-type="float">
            <text:p>47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48" calcext:value-type="float">
            <text:p>24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0/11</text:p>
          </table:table-cell>
          <table:table-cell table:style-name="ce23" office:value-type="string" calcext:value-type="string">
            <text:p>Fas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30" calcext:value-type="float">
            <text:p>103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uhnersdorf</text:p>
          </table:table-cell>
          <table:table-cell table:style-name="ce23" office:value-type="string" calcext:value-type="string">
            <text:p>Kunowice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Am Markt 12</text:p>
          </table:table-cell>
          <table:table-cell table:style-name="ce23" office:value-type="string" calcext:value-type="string">
            <text:p>Dahlmann</text:p>
          </table:table-cell>
          <table:table-cell table:style-name="ce23" office:value-type="string" calcext:value-type="string">
            <text:p>1916-1929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3" calcext:value-type="float">
            <text:p>1093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Hermannsdorf</text:p>
          </table:table-cell>
          <table:table-cell table:style-name="ce23" office:value-type="string" calcext:value-type="string">
            <text:p>Męcin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Markt 12</text:p>
          </table:table-cell>
          <table:table-cell table:style-name="ce23" office:value-type="string" calcext:value-type="string">
            <text:p>Dahlmann</text:p>
          </table:table-cell>
          <table:table-cell table:style-name="ce23" office:value-type="string" calcext:value-type="string">
            <text:p>1916-1929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8" calcext:value-type="float">
            <text:p>1458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9" calcext:value-type="float">
            <text:p>104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0" calcext:value-type="float">
            <text:p>85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30" calcext:value-type="float">
            <text:p>430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23" calcext:value-type="float">
            <text:p>42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1" calcext:value-type="float">
            <text:p>1341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number-columns-repeated="2" table:style-name="ce23" office:value-type="string" calcext:value-type="string">
            <text:p>Torg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49" calcext:value-type="float">
            <text:p>44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19" calcext:value-type="float">
            <text:p>41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0" calcext:value-type="float">
            <text:p>1130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Pfeilsdorf</text:p>
          </table:table-cell>
          <table:table-cell table:style-name="ce23" office:value-type="string" calcext:value-type="string">
            <text:p>Płuże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2" calcext:value-type="float">
            <text:p>102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38" calcext:value-type="float">
            <text:p>43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16" calcext:value-type="float">
            <text:p>41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0" calcext:value-type="float">
            <text:p>400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3" calcext:value-type="float">
            <text:p>1453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Sensburg</text:p>
          </table:table-cell>
          <table:table-cell table:style-name="ce23" office:value-type="string" calcext:value-type="string">
            <text:p>Mrąg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9" calcext:value-type="float">
            <text:p>85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37" calcext:value-type="float">
            <text:p>43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30" calcext:value-type="float">
            <text:p>1430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7" calcext:value-type="float">
            <text:p>111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53" calcext:value-type="float">
            <text:p>105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Stuhm</text:p>
          </table:table-cell>
          <table:table-cell table:style-name="ce23" office:value-type="string" calcext:value-type="string">
            <text:p>Sztu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9" calcext:value-type="float">
            <text:p>103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8" calcext:value-type="float">
            <text:p>102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Offenba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9" calcext:value-type="float">
            <text:p>120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33" calcext:value-type="float">
            <text:p>73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8" calcext:value-type="float">
            <text:p>82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47" calcext:value-type="float">
            <text:p>1147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Wittenberg</text:p>
          </table:table-cell>
          <table:table-cell table:style-name="ce23" office:value-type="string" calcext:value-type="string">
            <text:p>Wittenberg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9" calcext:value-type="float">
            <text:p>1139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Schippenbeil</text:p>
          </table:table-cell>
          <table:table-cell table:style-name="ce23" office:value-type="string" calcext:value-type="string">
            <text:p>Sępopol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9" calcext:value-type="float">
            <text:p>1189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Schönbaum</text:p>
          </table:table-cell>
          <table:table-cell table:style-name="ce23" office:value-type="string" calcext:value-type="string">
            <text:p>Drew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6" calcext:value-type="float">
            <text:p>76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Steglitz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6" calcext:value-type="float">
            <text:p>103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3" calcext:value-type="float">
            <text:p>79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8" calcext:value-type="float">
            <text:p>1138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Wittenberg</text:p>
          </table:table-cell>
          <table:table-cell table:style-name="ce23" office:value-type="string" calcext:value-type="string">
            <text:p>Wittenberg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2" calcext:value-type="float">
            <text:p>104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Labehn</text:p>
          </table:table-cell>
          <table:table-cell table:style-name="ce23" office:value-type="string" calcext:value-type="string">
            <text:p>Łebie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37" calcext:value-type="float">
            <text:p>1137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Villisass</text:p>
          </table:table-cell>
          <table:table-cell table:style-name="ce23" office:value-type="string" calcext:value-type="string">
            <text:p>Wieldz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51" calcext:value-type="float">
            <text:p>125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Litten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2" calcext:value-type="float">
            <text:p>1172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247" calcext:value-type="float">
            <text:p>124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17" calcext:value-type="float">
            <text:p>81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6" calcext:value-type="float">
            <text:p>1176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Neukirch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8" calcext:value-type="float">
            <text:p>121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Wriez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40" calcext:value-type="float">
            <text:p>84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46" calcext:value-type="float">
            <text:p>1146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Holernittel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5" calcext:value-type="float">
            <text:p>1135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Hag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Am Markt 14 (Hotel Karlsberg)</text:p>
          </table:table-cell>
          <table:table-cell table:style-name="ce23" office:value-type="string" calcext:value-type="string">
            <text:p>Detmers</text:p>
          </table:table-cell>
          <table:table-cell table:style-name="ce23" office:value-type="string" calcext:value-type="string">
            <text:p>Café Garte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3" calcext:value-type="float">
            <text:p>46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Ewel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70" calcext:value-type="float">
            <text:p>97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Ewel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18" calcext:value-type="float">
            <text:p>1418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28" calcext:value-type="float">
            <text:p>52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01" calcext:value-type="float">
            <text:p>1101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Heilsberg</text:p>
          </table:table-cell>
          <table:table-cell table:style-name="ce23" office:value-type="string" calcext:value-type="string">
            <text:p>Lidzbark Warmiń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2" calcext:value-type="float">
            <text:p>1282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68" calcext:value-type="float">
            <text:p>1168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54" calcext:value-type="float">
            <text:p>105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Heilsberg</text:p>
          </table:table-cell>
          <table:table-cell table:style-name="ce23" office:value-type="string" calcext:value-type="string">
            <text:p>Lidzbark Warmiń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16</text:p>
          </table:table-cell>
          <table:table-cell table:style-name="ce23" office:value-type="string" calcext:value-type="string">
            <text:p>Röh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3" calcext:value-type="float">
            <text:p>48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19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81" calcext:value-type="float">
            <text:p>18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Am Markt 19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6" calcext:value-type="float">
            <text:p>1496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19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52" calcext:value-type="float">
            <text:p>65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19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6" calcext:value-type="float">
            <text:p>39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2</text:p>
          </table:table-cell>
          <table:table-cell table:style-name="ce23" office:value-type="string" calcext:value-type="string">
            <text:p>Becher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25" calcext:value-type="float">
            <text:p>92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20</text:p>
          </table:table-cell>
          <table:table-cell table:style-name="ce23" office:value-type="string" calcext:value-type="string">
            <text:p>Pap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9" calcext:value-type="float">
            <text:p>909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20</text:p>
          </table:table-cell>
          <table:table-cell table:style-name="ce23" office:value-type="string" calcext:value-type="string">
            <text:p>Pap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46" calcext:value-type="float">
            <text:p>54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20</text:p>
          </table:table-cell>
          <table:table-cell table:style-name="ce23" office:value-type="string" calcext:value-type="string">
            <text:p>Wies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328" calcext:value-type="float">
            <text:p>328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Hohensalza</text:p>
          </table:table-cell>
          <table:table-cell table:style-name="ce23" office:value-type="string" calcext:value-type="string">
            <text:p>Ino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Albre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" calcext:value-type="float">
            <text:p>5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Prin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46" calcext:value-type="float">
            <text:p>104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Prin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55" calcext:value-type="float">
            <text:p>1155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Studt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7" calcext:value-type="float">
            <text:p>287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Studt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15" calcext:value-type="float">
            <text:p>71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Markt 21</text:p>
          </table:table-cell>
          <table:table-cell table:style-name="ce23" office:value-type="string" calcext:value-type="string">
            <text:p>Studt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320" calcext:value-type="float">
            <text:p>1320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Kasteburg</text:p>
          </table:table-cell>
          <table:table-cell table:style-name="ce23" office:value-type="string" calcext:value-type="string">
            <text:p>Waldkir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8" calcext:value-type="float">
            <text:p>108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Bischofsburg</text:p>
          </table:table-cell>
          <table:table-cell table:style-name="ce23" office:value-type="string" calcext:value-type="string">
            <text:p>Biskup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7" calcext:value-type="float">
            <text:p>927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58" calcext:value-type="float">
            <text:p>105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6" calcext:value-type="float">
            <text:p>1136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Kasteburg</text:p>
          </table:table-cell>
          <table:table-cell table:style-name="ce23" office:value-type="string" calcext:value-type="string">
            <text:p>Waldkir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19" calcext:value-type="float">
            <text:p>919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47" calcext:value-type="float">
            <text:p>54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Pr. Mark</text:p>
          </table:table-cell>
          <table:table-cell table:style-name="ce23" office:value-type="string" calcext:value-type="string">
            <text:p>Przezma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Gottschewski</text:p>
          </table:table-cell>
          <table:table-cell table:style-name="ce23" office:value-type="string" calcext:value-type="string">
            <text:p>1916 - <text:s/>Meiereipächter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5" calcext:value-type="float">
            <text:p>86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3 (Olivaer Hof )</text:p>
          </table:table-cell>
          <table:table-cell table:style-name="ce23" office:value-type="string" calcext:value-type="string">
            <text:p>Kör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9" calcext:value-type="float">
            <text:p>1469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4</text:p>
          </table:table-cell>
          <table:table-cell table:style-name="ce23" office:value-type="string" calcext:value-type="string">
            <text:p>Lewandowski</text:p>
          </table:table-cell>
          <table:table-cell table:style-name="ce23" office:value-type="string" calcext:value-type="string">
            <text:p>1916-1939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5" calcext:value-type="float">
            <text:p>1495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Exin</text:p>
          </table:table-cell>
          <table:table-cell table:style-name="ce23" office:value-type="string" calcext:value-type="string">
            <text:p>Kcyn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Markt 5</text:p>
          </table:table-cell>
          <table:table-cell table:style-name="ce23" office:value-type="string" calcext:value-type="string">
            <text:p>Harpp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6" calcext:value-type="float">
            <text:p>1376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number-columns-repeated="2" table:style-name="ce23" office:value-type="string" calcext:value-type="string">
            <text:p>Saarbrück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ara</text:p>
          </table:table-cell>
          <table:table-cell table:style-name="ce23" office:value-type="string" calcext:value-type="string">
            <text:p>Am Markt 5</text:p>
          </table:table-cell>
          <table:table-cell table:style-name="ce23" office:value-type="string" calcext:value-type="string">
            <text:p>Klant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88" calcext:value-type="float">
            <text:p>88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Markt 5</text:p>
          </table:table-cell>
          <table:table-cell table:style-name="ce23" office:value-type="string" calcext:value-type="string">
            <text:p>Klant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18" calcext:value-type="float">
            <text:p>81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6</text:p>
          </table:table-cell>
          <table:table-cell table:style-name="ce23" office:value-type="string" calcext:value-type="string">
            <text:p>Heymann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18" calcext:value-type="float">
            <text:p>81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Markt 6</text:p>
          </table:table-cell>
          <table:table-cell table:style-name="ce23" office:value-type="string" calcext:value-type="string">
            <text:p>Heymann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4" calcext:value-type="float">
            <text:p>12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Markt 6</text:p>
          </table:table-cell>
          <table:table-cell table:style-name="ce23" office:value-type="string" calcext:value-type="string">
            <text:p>Lindenau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40" calcext:value-type="float">
            <text:p>94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Ankla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klemburgia-Pomorze Przednie</text:p>
          </table:table-cell>
          <table:table-cell table:style-name="ce23" office:value-type="string" calcext:value-type="string">
            <text:p>Am Markt 6</text:p>
          </table:table-cell>
          <table:table-cell table:style-name="ce23" office:value-type="string" calcext:value-type="string">
            <text:p>Rühl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2" calcext:value-type="float">
            <text:p>1492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Rees a. Rh.</text:p>
          </table:table-cell>
          <table:table-cell table:style-name="ce23" office:value-type="string" calcext:value-type="string">
            <text:p>Rees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Am Markt 8</text:p>
          </table:table-cell>
          <table:table-cell table:style-name="ce23" office:value-type="string" calcext:value-type="string">
            <text:p>Schla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9" calcext:value-type="float">
            <text:p>55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Am Markt 8</text:p>
          </table:table-cell>
          <table:table-cell table:style-name="ce23" office:value-type="string" calcext:value-type="string">
            <text:p>Schla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9" calcext:value-type="float">
            <text:p>1449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Ballas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2" calcext:value-type="float">
            <text:p>122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ielefeld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Goer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0" calcext:value-type="float">
            <text:p>27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40" calcext:value-type="float">
            <text:p>24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7" calcext:value-type="float">
            <text:p>107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Leipzig</text:p>
          </table:table-cell>
          <table:table-cell table:style-name="ce23" office:value-type="string" calcext:value-type="string">
            <text:p>Lips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3" calcext:value-type="float">
            <text:p>23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Karlikau</text:p>
          </table:table-cell>
          <table:table-cell table:style-name="ce23" office:value-type="string" calcext:value-type="string">
            <text:p>Sopot (Karlikowo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" calcext:value-type="float">
            <text:p>7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81" calcext:value-type="float">
            <text:p>68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Schloßgarten 10</text:p>
          </table:table-cell>
          <table:table-cell table:style-name="ce23" office:value-type="string" calcext:value-type="string">
            <text:p>Pallas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01" calcext:value-type="float">
            <text:p>70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Berentz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20" calcext:value-type="float">
            <text:p>52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Lyck</text:p>
          </table:table-cell>
          <table:table-cell table:style-name="ce23" office:value-type="string" calcext:value-type="string">
            <text:p>Eł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37" calcext:value-type="float">
            <text:p>937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7" calcext:value-type="float">
            <text:p>12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4" calcext:value-type="float">
            <text:p>34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6" calcext:value-type="float">
            <text:p>16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üt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92" calcext:value-type="float">
            <text:p>89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Schloßgarten 11</text:p>
          </table:table-cell>
          <table:table-cell table:style-name="ce23" office:value-type="string" calcext:value-type="string">
            <text:p>Schütz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70" calcext:value-type="float">
            <text:p>77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Osterod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Am Schloßgarten 12</text:p>
          </table:table-cell>
          <table:table-cell table:style-name="ce23" office:value-type="string" calcext:value-type="string">
            <text:p>Geißler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0" calcext:value-type="float">
            <text:p>310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3</text:p>
          </table:table-cell>
          <table:table-cell table:style-name="ce23" office:value-type="string" calcext:value-type="string">
            <text:p>Eig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278" calcext:value-type="float">
            <text:p>1278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Kreuzna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Am Schloßgarten 13</text:p>
          </table:table-cell>
          <table:table-cell table:style-name="ce23" office:value-type="string" calcext:value-type="string">
            <text:p>Glin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16" calcext:value-type="float">
            <text:p>1416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ath (England)</text:p>
          </table:table-cell>
          <table:table-cell table:style-name="ce23" office:value-type="string" calcext:value-type="string">
            <text:p>Bath</text:p>
          </table:table-cell>
          <table:table-cell table:style-name="ce23" office:value-type="string" calcext:value-type="string">
            <text:p>Anglia</text:p>
          </table:table-cell>
          <table:table-cell table:style-name="ce23" office:value-type="string" calcext:value-type="string">
            <text:p>Miasto w Anglii, w hrabstwie Somerset</text:p>
          </table:table-cell>
          <table:table-cell table:style-name="ce23" office:value-type="string" calcext:value-type="string">
            <text:p>Am Schloßgarten 13</text:p>
          </table:table-cell>
          <table:table-cell table:style-name="ce23" office:value-type="string" calcext:value-type="string">
            <text:p>Glin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09" calcext:value-type="float">
            <text:p>1409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ath (England)</text:p>
          </table:table-cell>
          <table:table-cell table:style-name="ce23" office:value-type="string" calcext:value-type="string">
            <text:p>Bath</text:p>
          </table:table-cell>
          <table:table-cell table:style-name="ce23" office:value-type="string" calcext:value-type="string">
            <text:p>Anglia</text:p>
          </table:table-cell>
          <table:table-cell table:style-name="ce23" office:value-type="string" calcext:value-type="string">
            <text:p>Miasto w Anglii, w hrabstwie Somerset</text:p>
          </table:table-cell>
          <table:table-cell table:style-name="ce23" office:value-type="string" calcext:value-type="string">
            <text:p>Am Schloßgarten 13</text:p>
          </table:table-cell>
          <table:table-cell table:style-name="ce23" office:value-type="string" calcext:value-type="string">
            <text:p>Glin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50" calcext:value-type="float">
            <text:p>105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4</text:p>
          </table:table-cell>
          <table:table-cell table:style-name="ce23" office:value-type="string" calcext:value-type="string">
            <text:p>Mix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894" calcext:value-type="float">
            <text:p>89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Culmsee</text:p>
          </table:table-cell>
          <table:table-cell table:style-name="ce23" office:value-type="string" calcext:value-type="string">
            <text:p>Chełmż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15</text:p>
          </table:table-cell>
          <table:table-cell table:style-name="ce23" office:value-type="string" calcext:value-type="string">
            <text:p>Barr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58" calcext:value-type="float">
            <text:p>65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logau</text:p>
          </table:table-cell>
          <table:table-cell table:style-name="ce23" office:value-type="string" calcext:value-type="string">
            <text:p>Głogó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Am Schloßgarten 15</text:p>
          </table:table-cell>
          <table:table-cell table:style-name="ce23" office:value-type="string" calcext:value-type="string">
            <text:p>Barr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99" calcext:value-type="float">
            <text:p>899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Hohensalza</text:p>
          </table:table-cell>
          <table:table-cell table:style-name="ce23" office:value-type="string" calcext:value-type="string">
            <text:p>Ino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15</text:p>
          </table:table-cell>
          <table:table-cell table:style-name="ce23" office:value-type="string" calcext:value-type="string">
            <text:p>Barr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6" calcext:value-type="float">
            <text:p>1406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15</text:p>
          </table:table-cell>
          <table:table-cell table:style-name="ce23" office:value-type="string" calcext:value-type="string">
            <text:p>Barr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63" calcext:value-type="float">
            <text:p>56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Am Schloßgarten 15</text:p>
          </table:table-cell>
          <table:table-cell table:style-name="ce23" office:value-type="string" calcext:value-type="string">
            <text:p>Katk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68" calcext:value-type="float">
            <text:p>1568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Prangschin</text:p>
          </table:table-cell>
          <table:table-cell table:style-name="ce23" office:value-type="string" calcext:value-type="string">
            <text:p>Stras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7</text:p>
          </table:table-cell>
          <table:table-cell table:style-name="ce23" office:value-type="string" calcext:value-type="string">
            <text:p>Ricolai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65" calcext:value-type="float">
            <text:p>1565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7</text:p>
          </table:table-cell>
          <table:table-cell table:style-name="ce23" office:value-type="string" calcext:value-type="string">
            <text:p>Ricolai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1" calcext:value-type="float">
            <text:p>102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18</text:p>
          </table:table-cell>
          <table:table-cell table:style-name="ce23" office:value-type="string" calcext:value-type="string">
            <text:p>Labus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9" calcext:value-type="float">
            <text:p>101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18</text:p>
          </table:table-cell>
          <table:table-cell table:style-name="ce23" office:value-type="string" calcext:value-type="string">
            <text:p>Neumann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4" calcext:value-type="float">
            <text:p>45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19</text:p>
          </table:table-cell>
          <table:table-cell table:style-name="ce23" office:value-type="string" calcext:value-type="string">
            <text:p>Albre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38" calcext:value-type="float">
            <text:p>23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19</text:p>
          </table:table-cell>
          <table:table-cell table:style-name="ce23" office:value-type="string" calcext:value-type="string">
            <text:p>Albre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8" calcext:value-type="float">
            <text:p>22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19</text:p>
          </table:table-cell>
          <table:table-cell table:style-name="ce23" office:value-type="string" calcext:value-type="string">
            <text:p>Albrech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6" calcext:value-type="float">
            <text:p>23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20</text:p>
          </table:table-cell>
          <table:table-cell table:style-name="ce23" office:value-type="string" calcext:value-type="string">
            <text:p>Kuttenkeuler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526" calcext:value-type="float">
            <text:p>52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" calcext:value-type="float">
            <text:p>11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0" calcext:value-type="float">
            <text:p>1400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" calcext:value-type="float">
            <text:p>2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5" calcext:value-type="float">
            <text:p>51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73" calcext:value-type="float">
            <text:p>57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48" calcext:value-type="float">
            <text:p>1348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85" calcext:value-type="float">
            <text:p>1385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51" calcext:value-type="float">
            <text:p>1351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36" calcext:value-type="float">
            <text:p>336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Siemund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2" calcext:value-type="float">
            <text:p>82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Zey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40" calcext:value-type="float">
            <text:p>54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1</text:p>
          </table:table-cell>
          <table:table-cell table:style-name="ce23" office:value-type="string" calcext:value-type="string">
            <text:p>Zey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37" calcext:value-type="float">
            <text:p>23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Am Schloßgarten 23</text:p>
          </table:table-cell>
          <table:table-cell table:style-name="ce23" office:value-type="string" calcext:value-type="string">
            <text:p>Brockman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1" calcext:value-type="float">
            <text:p>361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m Schloßgarten 23</text:p>
          </table:table-cell>
          <table:table-cell table:style-name="ce23" office:value-type="string" calcext:value-type="string">
            <text:p>Brockman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73" calcext:value-type="float">
            <text:p>97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3</text:p>
          </table:table-cell>
          <table:table-cell table:style-name="ce23" office:value-type="string" calcext:value-type="string">
            <text:p>Brockman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1" calcext:value-type="float">
            <text:p>49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23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40" calcext:value-type="float">
            <text:p>1540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23</text:p>
          </table:table-cell>
          <table:table-cell table:style-name="ce23" office:value-type="string" calcext:value-type="string">
            <text:p>Schulz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9" calcext:value-type="float">
            <text:p>1399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6</text:p>
          </table:table-cell>
          <table:table-cell table:style-name="ce23" office:value-type="string" calcext:value-type="string">
            <text:p>Hildebrand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2" calcext:value-type="float">
            <text:p>78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oldap</text:p>
          </table:table-cell>
          <table:table-cell table:style-name="ce23" office:value-type="string" calcext:value-type="string">
            <text:p>Gołdap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6</text:p>
          </table:table-cell>
          <table:table-cell table:style-name="ce23" office:value-type="string" calcext:value-type="string">
            <text:p>Raf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5" calcext:value-type="float">
            <text:p>13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m Schloßgarten 7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86" calcext:value-type="float">
            <text:p>128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7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6" calcext:value-type="float">
            <text:p>128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7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3" calcext:value-type="float">
            <text:p>1443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Am Schloßgarten 7</text:p>
          </table:table-cell>
          <table:table-cell table:style-name="ce23" office:value-type="string" calcext:value-type="string">
            <text:p>Fried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87" calcext:value-type="float">
            <text:p>128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9</text:p>
          </table:table-cell>
          <table:table-cell table:style-name="ce23" office:value-type="string" calcext:value-type="string">
            <text:p>Hey Georg</text:p>
          </table:table-cell>
          <table:table-cell table:style-name="ce23" office:value-type="string" calcext:value-type="string">
            <text:p>Restaurand und Kaffee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1" calcext:value-type="float">
            <text:p>85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m Schloßgarten 9</text:p>
          </table:table-cell>
          <table:table-cell table:style-name="ce23" office:value-type="string" calcext:value-type="string">
            <text:p>Hey Georg</text:p>
          </table:table-cell>
          <table:table-cell table:style-name="ce23" office:value-type="string" calcext:value-type="string">
            <text:p>Restaurand und Kaffee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7" calcext:value-type="float">
            <text:p>128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m Schloßgarten 9</text:p>
          </table:table-cell>
          <table:table-cell table:style-name="ce23" office:value-type="string" calcext:value-type="string">
            <text:p>Hey Georg</text:p>
          </table:table-cell>
          <table:table-cell table:style-name="ce23" office:value-type="string" calcext:value-type="string">
            <text:p>Restaurand und Kaffee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2" calcext:value-type="float">
            <text:p>1082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Memel</text:p>
          </table:table-cell>
          <table:table-cell table:style-name="ce23" office:value-type="string" calcext:value-type="string">
            <text:p>Kłajpeda</text:p>
          </table:table-cell>
          <table:table-cell table:style-name="ce23" office:value-type="string" calcext:value-type="string">
            <text:p>Litwa</text:p>
          </table:table-cell>
          <table:table-cell table:style-name="ce23" office:value-type="string" calcext:value-type="string">
            <text:p>Miasto w zachodniej części Litwy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Arnheim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2" calcext:value-type="float">
            <text:p>95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Babusch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7" calcext:value-type="float">
            <text:p>39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ochu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Barthel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7" calcext:value-type="float">
            <text:p>83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Czerlinski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33" calcext:value-type="float">
            <text:p>43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Christburg</text:p>
          </table:table-cell>
          <table:table-cell table:style-name="ce23" office:value-type="string" calcext:value-type="string">
            <text:p>Dzierzgo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3" calcext:value-type="float">
            <text:p>1283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Mainz a. Rh.</text:p>
          </table:table-cell>
          <table:table-cell table:style-name="ce23" office:value-type="string" calcext:value-type="string">
            <text:p>Moguncj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 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51" calcext:value-type="float">
            <text:p>25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Tuchel</text:p>
          </table:table-cell>
          <table:table-cell table:style-name="ce23" office:value-type="string" calcext:value-type="string">
            <text:p>Tucho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Lohff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3" calcext:value-type="float">
            <text:p>1163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emel</text:p>
          </table:table-cell>
          <table:table-cell table:style-name="ce23" office:value-type="string" calcext:value-type="string">
            <text:p>Kłajpeda</text:p>
          </table:table-cell>
          <table:table-cell table:style-name="ce23" office:value-type="string" calcext:value-type="string">
            <text:p>Litwa</text:p>
          </table:table-cell>
          <table:table-cell table:style-name="ce23" office:value-type="string" calcext:value-type="string">
            <text:p>Miasto w zachodniej części Litwy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Macholz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21" calcext:value-type="float">
            <text:p>42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Macholz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153" calcext:value-type="float">
            <text:p>1153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Harz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 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Reitzke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7" calcext:value-type="float">
            <text:p>48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Siewert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743" calcext:value-type="float">
            <text:p>74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7" calcext:value-type="float">
            <text:p>1177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54" calcext:value-type="float">
            <text:p>1154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4" calcext:value-type="float">
            <text:p>344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5" calcext:value-type="float">
            <text:p>325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7" calcext:value-type="float">
            <text:p>327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1" calcext:value-type="float">
            <text:p>331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4" calcext:value-type="float">
            <text:p>1374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3" calcext:value-type="float">
            <text:p>102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An der elektrische Bahn</text:p>
          </table:table-cell>
          <table:table-cell table:style-name="ce23" office:value-type="string" calcext:value-type="string">
            <text:p>Zander</text:p>
          </table:table-cell>
          <table:table-cell table:style-name="ce23" office:value-type="string" calcext:value-type="string">
            <text:p>1916 - Heimstätte 1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7" calcext:value-type="float">
            <text:p>1347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armen</text:p>
          </table:table-cell>
          <table:table-cell table:style-name="ce23" office:value-type="string" calcext:value-type="string">
            <text:p>Wuppertal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Bahnhof</text:p>
          </table:table-cell>
          <table:table-cell table:style-name="ce23" office:value-type="string" calcext:value-type="string">
            <text:p>Wolff</text:p>
          </table:table-cell>
          <table:table-cell table:style-name="ce23" office:value-type="string" calcext:value-type="string">
            <text:p>?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6" calcext:value-type="float">
            <text:p>1346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Frisk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93" calcext:value-type="float">
            <text:p>99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aukehmen</text:p>
          </table:table-cell>
          <table:table-cell table:style-name="ce23" office:value-type="string" calcext:value-type="string">
            <text:p>Jasnoje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Friske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68" calcext:value-type="float">
            <text:p>106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Rosl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81" calcext:value-type="float">
            <text:p>88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Wiesba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Schada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8" calcext:value-type="float">
            <text:p>77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Zich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92" calcext:value-type="float">
            <text:p>99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Zich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36" calcext:value-type="float">
            <text:p>936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Zich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09" calcext:value-type="float">
            <text:p>50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slin</text:p>
          </table:table-cell>
          <table:table-cell table:style-name="ce23" office:value-type="string" calcext:value-type="string">
            <text:p>Kosza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ahnhofstraße 2</text:p>
          </table:table-cell>
          <table:table-cell table:style-name="ce23" office:value-type="string" calcext:value-type="string">
            <text:p>Zich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56" calcext:value-type="float">
            <text:p>1156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ahnhofstraße 3a</text:p>
          </table:table-cell>
          <table:table-cell table:style-name="ce23" office:value-type="string" calcext:value-type="string">
            <text:p>Behren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39" calcext:value-type="float">
            <text:p>63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Straus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Bahnhofstraße 3a</text:p>
          </table:table-cell>
          <table:table-cell table:style-name="ce23" office:value-type="string" calcext:value-type="string">
            <text:p>Schroet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5" calcext:value-type="float">
            <text:p>9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chönlanke</text:p>
          </table:table-cell>
          <table:table-cell table:style-name="ce23" office:value-type="string" calcext:value-type="string">
            <text:p>Trzcian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ahnhofstraße 4</text:p>
          </table:table-cell>
          <table:table-cell table:style-name="ce23" office:value-type="string" calcext:value-type="string">
            <text:p>Dix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3" calcext:value-type="float">
            <text:p>1083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Stuhm</text:p>
          </table:table-cell>
          <table:table-cell table:style-name="ce23" office:value-type="string" calcext:value-type="string">
            <text:p>Sztu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ahnhofstraße 4</text:p>
          </table:table-cell>
          <table:table-cell table:style-name="ce23" office:value-type="string" calcext:value-type="string">
            <text:p>Dix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03" calcext:value-type="float">
            <text:p>50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Herz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Bahnhofstraße 4</text:p>
          </table:table-cell>
          <table:table-cell table:style-name="ce23" office:value-type="string" calcext:value-type="string">
            <text:p>Kling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6" calcext:value-type="float">
            <text:p>1556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Plement</text:p>
          </table:table-cell>
          <table:table-cell table:style-name="ce23" office:value-type="string" calcext:value-type="string">
            <text:p>Plemięt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ahnhofstraße 4</text:p>
          </table:table-cell>
          <table:table-cell table:style-name="ce23" office:value-type="string" calcext:value-type="string">
            <text:p>Kling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34" calcext:value-type="float">
            <text:p>43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Bahnhofstraße 4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8" calcext:value-type="float">
            <text:p>111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Heinrichsdorf</text:p>
          </table:table-cell>
          <table:table-cell table:style-name="ce23" office:value-type="string" calcext:value-type="string">
            <text:p>Siemczy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ahnhofstraße 5</text:p>
          </table:table-cell>
          <table:table-cell table:style-name="ce23" office:value-type="string" calcext:value-type="string">
            <text:p>Zochol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1" calcext:value-type="float">
            <text:p>1441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Stuhm</text:p>
          </table:table-cell>
          <table:table-cell table:style-name="ce23" office:value-type="string" calcext:value-type="string">
            <text:p>Sztu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ahnhofstraße 7</text:p>
          </table:table-cell>
          <table:table-cell table:style-name="ce23" office:value-type="string" calcext:value-type="string">
            <text:p>Krüg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30" calcext:value-type="float">
            <text:p>73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ahnhofstraße 7</text:p>
          </table:table-cell>
          <table:table-cell table:style-name="ce23" office:value-type="string" calcext:value-type="string">
            <text:p>Krüg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0" calcext:value-type="float">
            <text:p>1080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ahnhofstraße 8</text:p>
          </table:table-cell>
          <table:table-cell table:style-name="ce23" office:value-type="string" calcext:value-type="string">
            <text:p>Backfch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96" calcext:value-type="float">
            <text:p>1196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Behling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86" calcext:value-type="float">
            <text:p>48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Behling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67" calcext:value-type="float">
            <text:p>6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Hohenboek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Behling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82" calcext:value-type="float">
            <text:p>88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Droch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55" calcext:value-type="float">
            <text:p>105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Treten</text:p>
          </table:table-cell>
          <table:table-cell table:style-name="ce23" office:value-type="string" calcext:value-type="string">
            <text:p>Drety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Droch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53" calcext:value-type="float">
            <text:p>1553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Droch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01" calcext:value-type="float">
            <text:p>1301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Droch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4" calcext:value-type="float">
            <text:p>83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Droch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3" calcext:value-type="float">
            <text:p>17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Henk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67" calcext:value-type="float">
            <text:p>56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1</text:p>
          </table:table-cell>
          <table:table-cell table:style-name="ce23" office:value-type="string" calcext:value-type="string">
            <text:p>Kulling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07" calcext:value-type="float">
            <text:p>1507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number-columns-repeated="2" table:style-name="ce23" office:value-type="string" calcext:value-type="string">
            <text:p>Göth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cklenburg-Vorpommer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09" calcext:value-type="float">
            <text:p>1509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1" calcext:value-type="float">
            <text:p>7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" calcext:value-type="float">
            <text:p>7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Leipzig</text:p>
          </table:table-cell>
          <table:table-cell table:style-name="ce23" office:value-type="string" calcext:value-type="string">
            <text:p>Lips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" calcext:value-type="float">
            <text:p>8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" calcext:value-type="float">
            <text:p>7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28" calcext:value-type="float">
            <text:p>122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Frankfurt a. D.</text:p>
          </table:table-cell>
          <table:table-cell table:style-name="ce23" office:value-type="string" calcext:value-type="string">
            <text:p>Frankfur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9" calcext:value-type="float">
            <text:p>122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01" calcext:value-type="float">
            <text:p>1501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84" calcext:value-type="float">
            <text:p>98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Dt. Krone</text:p>
          </table:table-cell>
          <table:table-cell table:style-name="ce23" office:value-type="string" calcext:value-type="string">
            <text:p>Wał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0" calcext:value-type="float">
            <text:p>12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2" calcext:value-type="float">
            <text:p>1482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1" calcext:value-type="float">
            <text:p>12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2" calcext:value-type="float">
            <text:p>97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77" calcext:value-type="float">
            <text:p>1477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8" calcext:value-type="float">
            <text:p>1468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München</text:p>
          </table:table-cell>
          <table:table-cell table:style-name="ce23" office:value-type="string" calcext:value-type="string">
            <text:p>Monachiu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waria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0" calcext:value-type="float">
            <text:p>124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59" calcext:value-type="float">
            <text:p>75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62" calcext:value-type="float">
            <text:p>1562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61" calcext:value-type="float">
            <text:p>1561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60" calcext:value-type="float">
            <text:p>1560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Köslin</text:p>
          </table:table-cell>
          <table:table-cell table:style-name="ce23" office:value-type="string" calcext:value-type="string">
            <text:p>Kosza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9" calcext:value-type="float">
            <text:p>1559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03" calcext:value-type="float">
            <text:p>80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" calcext:value-type="float">
            <text:p>6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25" calcext:value-type="float">
            <text:p>82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5" calcext:value-type="float">
            <text:p>77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26" calcext:value-type="float">
            <text:p>82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" calcext:value-type="float">
            <text:p>15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" calcext:value-type="float">
            <text:p>25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2" calcext:value-type="float">
            <text:p>1542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4" calcext:value-type="float">
            <text:p>1534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1" calcext:value-type="float">
            <text:p>1541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London</text:p>
          </table:table-cell>
          <table:table-cell table:style-name="ce23" office:value-type="string" calcext:value-type="string">
            <text:p>Londyn</text:p>
          </table:table-cell>
          <table:table-cell table:style-name="ce23" office:value-type="string" calcext:value-type="string">
            <text:p>Anglia i Wielka Brytania</text:p>
          </table:table-cell>
          <table:table-cell table:style-name="ce23" office:value-type="string" calcext:value-type="string">
            <text:p>Miasto w południowo-wschodniej części nad Tamizą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9" calcext:value-type="float">
            <text:p>1519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number-columns-repeated="2" table:style-name="ce23" office:value-type="string" calcext:value-type="string">
            <text:p>Schön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Austria 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1" calcext:value-type="float">
            <text:p>120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5" calcext:value-type="float">
            <text:p>1535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Klernbrien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3" calcext:value-type="float">
            <text:p>14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östin</text:p>
          </table:table-cell>
          <table:table-cell table:style-name="ce23" office:value-type="string" calcext:value-type="string">
            <text:p>Gostyń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6" calcext:value-type="float">
            <text:p>120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Lobsens</text:p>
          </table:table-cell>
          <table:table-cell table:style-name="ce23" office:value-type="string" calcext:value-type="string">
            <text:p>Łobże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6" calcext:value-type="float">
            <text:p>101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30" calcext:value-type="float">
            <text:p>1530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Dresden</text:p>
          </table:table-cell>
          <table:table-cell table:style-name="ce23" office:value-type="string" calcext:value-type="string">
            <text:p>Drezno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1" calcext:value-type="float">
            <text:p>101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39" calcext:value-type="float">
            <text:p>73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6" calcext:value-type="float">
            <text:p>1526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Kl. Plehnendorf</text:p>
          </table:table-cell>
          <table:table-cell table:style-name="ce23" office:value-type="string" calcext:value-type="string">
            <text:p>Gdańsk (Płonia Mała - Rafineria Gdańska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5" calcext:value-type="float">
            <text:p>1525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Trier</text:p>
          </table:table-cell>
          <table:table-cell table:style-name="ce23" office:value-type="string" calcext:value-type="string">
            <text:p>Trewir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 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35" calcext:value-type="float">
            <text:p>73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3" calcext:value-type="float">
            <text:p>1523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Altmünsterberg</text:p>
          </table:table-cell>
          <table:table-cell table:style-name="ce23" office:value-type="string" calcext:value-type="string">
            <text:p>Stara Kosciel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4" calcext:value-type="float">
            <text:p>76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10" calcext:value-type="float">
            <text:p>1410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4" calcext:value-type="float">
            <text:p>21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5" calcext:value-type="float">
            <text:p>21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16" calcext:value-type="float">
            <text:p>21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17" calcext:value-type="float">
            <text:p>21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number-columns-repeated="2" table:style-name="ce23" office:value-type="string" calcext:value-type="string">
            <text:p>Stuttgar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 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8" calcext:value-type="float">
            <text:p>21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9" calcext:value-type="float">
            <text:p>21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Sapallen</text:p>
          </table:table-cell>
          <table:table-cell table:style-name="ce23" office:value-type="string" calcext:value-type="string">
            <text:p>Sapałówk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0" calcext:value-type="float">
            <text:p>22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Angerburg</text:p>
          </table:table-cell>
          <table:table-cell table:style-name="ce23" office:value-type="string" calcext:value-type="string">
            <text:p>Węgorz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5" calcext:value-type="float">
            <text:p>1465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Gr. 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60" calcext:value-type="float">
            <text:p>96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76" calcext:value-type="float">
            <text:p>1476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2" calcext:value-type="float">
            <text:p>23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Culmsee</text:p>
          </table:table-cell>
          <table:table-cell table:style-name="ce23" office:value-type="string" calcext:value-type="string">
            <text:p>Chełmż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41" calcext:value-type="float">
            <text:p>24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43" calcext:value-type="float">
            <text:p>243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3" calcext:value-type="float">
            <text:p>19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2" calcext:value-type="float">
            <text:p>27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Neuteich</text:p>
          </table:table-cell>
          <table:table-cell table:style-name="ce23" office:value-type="string" calcext:value-type="string">
            <text:p>Nowy Sta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6" calcext:value-type="float">
            <text:p>376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5" calcext:value-type="float">
            <text:p>375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4" calcext:value-type="float">
            <text:p>374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9" calcext:value-type="float">
            <text:p>369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4" calcext:value-type="float">
            <text:p>364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1" calcext:value-type="float">
            <text:p>1291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352" calcext:value-type="float">
            <text:p>352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3" calcext:value-type="float">
            <text:p>253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08" calcext:value-type="float">
            <text:p>1308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1" calcext:value-type="float">
            <text:p>27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Spandau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05" calcext:value-type="float">
            <text:p>1305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Frauenburg</text:p>
          </table:table-cell>
          <table:table-cell table:style-name="ce23" office:value-type="string" calcext:value-type="string">
            <text:p>From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7" calcext:value-type="float">
            <text:p>1407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8" calcext:value-type="float">
            <text:p>1298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61" calcext:value-type="float">
            <text:p>96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57" calcext:value-type="float">
            <text:p>357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2" calcext:value-type="float">
            <text:p>1272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67" calcext:value-type="float">
            <text:p>126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Frenstadt</text:p>
          </table:table-cell>
          <table:table-cell table:style-name="ce23" office:value-type="string" calcext:value-type="string">
            <text:p>Frenštát</text:p>
          </table:table-cell>
          <table:table-cell table:style-name="ce23" office:value-type="string" calcext:value-type="string">
            <text:p>Czechy</text:p>
          </table:table-cell>
          <table:table-cell table:style-name="ce23" office:value-type="string" calcext:value-type="string">
            <text:p>Miasto w Czechach, w kraju morawsko-śląskim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8" calcext:value-type="float">
            <text:p>18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68" calcext:value-type="float">
            <text:p>96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remerhav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ema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0" calcext:value-type="float">
            <text:p>17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1" calcext:value-type="float">
            <text:p>17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63" calcext:value-type="float">
            <text:p>126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9" calcext:value-type="float">
            <text:p>18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6" calcext:value-type="float">
            <text:p>126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64" calcext:value-type="float">
            <text:p>126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0" calcext:value-type="float">
            <text:p>18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Ragnit</text:p>
          </table:table-cell>
          <table:table-cell table:style-name="ce23" office:value-type="string" calcext:value-type="string">
            <text:p>Ragneta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5 (Kurhaus Sommer)</text:p>
          </table:table-cell>
          <table:table-cell table:style-name="ce23" office:value-type="string" calcext:value-type="string">
            <text:p>Wermter</text:p>
          </table:table-cell>
          <table:table-cell table:style-name="ce23" office:value-type="string" calcext:value-type="string">
            <text:p>Kurhaus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5" calcext:value-type="float">
            <text:p>10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90" calcext:value-type="float">
            <text:p>1490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64" calcext:value-type="float">
            <text:p>56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74" calcext:value-type="float">
            <text:p>274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Gr. 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42" calcext:value-type="float">
            <text:p>64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70" calcext:value-type="float">
            <text:p>47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Irrgang</text:p>
          </table:table-cell>
          <table:table-cell table:style-name="ce23" office:value-type="string" calcext:value-type="string">
            <text:p>Mart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2" calcext:value-type="float">
            <text:p>1332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63" calcext:value-type="float">
            <text:p>1563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73" calcext:value-type="float">
            <text:p>273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Kl. Lichtenau</text:p>
          </table:table-cell>
          <table:table-cell table:style-name="ce23" office:value-type="string" calcext:value-type="string">
            <text:p>Lichten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 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" calcext:value-type="float">
            <text:p>8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65" calcext:value-type="float">
            <text:p>96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3" calcext:value-type="float">
            <text:p>18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86" calcext:value-type="float">
            <text:p>98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Fiegut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" calcext:value-type="float">
            <text:p>33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Haupt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1" calcext:value-type="float">
            <text:p>31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Knischewski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3" calcext:value-type="float">
            <text:p>1483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Knischewski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63" calcext:value-type="float">
            <text:p>263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Neubeys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2" calcext:value-type="float">
            <text:p>25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Schubat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67" calcext:value-type="float">
            <text:p>1567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Wien</text:p>
          </table:table-cell>
          <table:table-cell table:style-name="ce23" office:value-type="string" calcext:value-type="string">
            <text:p>Wiedeń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Miasto w Austrii położone w północno-wschodniej części kraju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Schubat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24" calcext:value-type="float">
            <text:p>1324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Schubat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4" calcext:value-type="float">
            <text:p>87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Schubat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" calcext:value-type="float">
            <text:p>8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6</text:p>
          </table:table-cell>
          <table:table-cell table:style-name="ce23" office:value-type="string" calcext:value-type="string">
            <text:p>Schubat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00" calcext:value-type="float">
            <text:p>50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Reim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" calcext:value-type="float">
            <text:p>10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Reim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7" calcext:value-type="float">
            <text:p>55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Reim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43" calcext:value-type="float">
            <text:p>84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ramburg</text:p>
          </table:table-cell>
          <table:table-cell table:style-name="ce23" office:value-type="string" calcext:value-type="string">
            <text:p>Drawsko Pomorsk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Schmi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4" calcext:value-type="float">
            <text:p>84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Schmi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8" calcext:value-type="float">
            <text:p>87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Bergstraße 7</text:p>
          </table:table-cell>
          <table:table-cell table:style-name="ce23" office:value-type="string" calcext:value-type="string">
            <text:p>Schmi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44" calcext:value-type="float">
            <text:p>1144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Bergstraße 8</text:p>
          </table:table-cell>
          <table:table-cell table:style-name="ce23" office:value-type="string" calcext:value-type="string">
            <text:p>Lerch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7" calcext:value-type="float">
            <text:p>49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Bergstraße 8</text:p>
          </table:table-cell>
          <table:table-cell table:style-name="ce23" office:value-type="string" calcext:value-type="string">
            <text:p>Warm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09" calcext:value-type="float">
            <text:p>70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number-columns-repeated="2" table:style-name="ce23" office:value-type="string" calcext:value-type="string">
            <text:p>Conradshammer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1480" calcext:value-type="float">
            <text:p>1480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Strasburg Westpreussen</text:p>
          </table:table-cell>
          <table:table-cell table:style-name="ce23" office:value-type="string" calcext:value-type="string">
            <text:p>Brod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Dr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4" calcext:value-type="float">
            <text:p>1524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Dr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8" calcext:value-type="float">
            <text:p>1128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Letzkau</text:p>
          </table:table-cell>
          <table:table-cell table:style-name="ce23" office:value-type="string" calcext:value-type="string">
            <text:p>Leszkow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Dr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04" calcext:value-type="float">
            <text:p>1504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Dr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4" calcext:value-type="float">
            <text:p>63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Godd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" calcext:value-type="float">
            <text:p>3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Janz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9" calcext:value-type="float">
            <text:p>84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Willenberg</text:p>
          </table:table-cell>
          <table:table-cell table:style-name="ce23" office:value-type="string" calcext:value-type="string">
            <text:p>Wielba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Kamin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85" calcext:value-type="float">
            <text:p>78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Conradshammer</text:p>
          </table:table-cell>
          <table:table-cell table:style-name="ce23" office:value-type="string" calcext:value-type="string">
            <text:p>Obal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84" calcext:value-type="float">
            <text:p>88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anziger Straße 1</text:p>
          </table:table-cell>
          <table:table-cell table:style-name="ce23" office:value-type="string" calcext:value-type="string">
            <text:p>Borhau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52" calcext:value-type="float">
            <text:p>105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1</text:p>
          </table:table-cell>
          <table:table-cell table:style-name="ce23" office:value-type="string" calcext:value-type="string">
            <text:p>Fock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0" calcext:value-type="float">
            <text:p>53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ontau</text:p>
          </table:table-cell>
          <table:table-cell table:style-name="ce23" office:value-type="string" calcext:value-type="string">
            <text:p>Mątaw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10</text:p>
          </table:table-cell>
          <table:table-cell table:style-name="ce23" office:value-type="string" calcext:value-type="string">
            <text:p>Fier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1" calcext:value-type="float">
            <text:p>51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10</text:p>
          </table:table-cell>
          <table:table-cell table:style-name="ce23" office:value-type="string" calcext:value-type="string">
            <text:p>Fier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71" calcext:value-type="float">
            <text:p>1271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Danziger Straße 12</text:p>
          </table:table-cell>
          <table:table-cell table:style-name="ce23" office:value-type="string" calcext:value-type="string">
            <text:p>Dop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27" calcext:value-type="float">
            <text:p>52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Steglitz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12</text:p>
          </table:table-cell>
          <table:table-cell table:style-name="ce23" office:value-type="string" calcext:value-type="string">
            <text:p>Kamm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71" calcext:value-type="float">
            <text:p>1471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12</text:p>
          </table:table-cell>
          <table:table-cell table:style-name="ce23" office:value-type="string" calcext:value-type="string">
            <text:p>Stei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8" calcext:value-type="float">
            <text:p>79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Wreschen</text:p>
          </table:table-cell>
          <table:table-cell table:style-name="ce23" office:value-type="string" calcext:value-type="string">
            <text:p>Wrześn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anziger Straße 12</text:p>
          </table:table-cell>
          <table:table-cell table:style-name="ce23" office:value-type="string" calcext:value-type="string">
            <text:p>Weiland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80" calcext:value-type="float">
            <text:p>48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13</text:p>
          </table:table-cell>
          <table:table-cell table:style-name="ce23" office:value-type="string" calcext:value-type="string">
            <text:p>Toerckler Bruno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1" calcext:value-type="float">
            <text:p>89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Duala</text:p>
          </table:table-cell>
          <table:table-cell table:style-name="ce23" office:value-type="string" calcext:value-type="string">
            <text:p>Kamerun</text:p>
          </table:table-cell>
          <table:table-cell table:style-name="ce23" office:value-type="string" calcext:value-type="string">
            <text:p>Departament Wouri</text:p>
          </table:table-cell>
          <table:table-cell table:style-name="ce23" office:value-type="string" calcext:value-type="string">
            <text:p>Danziger Straße 14</text:p>
          </table:table-cell>
          <table:table-cell table:style-name="ce23" table:number-columns-repeated="2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0" calcext:value-type="float">
            <text:p>40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Hammerstein</text:p>
          </table:table-cell>
          <table:table-cell table:style-name="ce23" office:value-type="string" calcext:value-type="string">
            <text:p>Czarn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anziger Straße 3</text:p>
          </table:table-cell>
          <table:table-cell table:style-name="ce23" office:value-type="string" calcext:value-type="string">
            <text:p>Bendick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08" calcext:value-type="float">
            <text:p>110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Bischofsburg</text:p>
          </table:table-cell>
          <table:table-cell table:style-name="ce23" office:value-type="string" calcext:value-type="string">
            <text:p>Biskup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3</text:p>
          </table:table-cell>
          <table:table-cell table:style-name="ce23" office:value-type="string" calcext:value-type="string">
            <text:p>Kochan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73" calcext:value-type="float">
            <text:p>1273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3</text:p>
          </table:table-cell>
          <table:table-cell table:style-name="ce23" office:value-type="string" calcext:value-type="string">
            <text:p>Plewk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1" calcext:value-type="float">
            <text:p>46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3</text:p>
          </table:table-cell>
          <table:table-cell table:style-name="ce23" office:value-type="string" calcext:value-type="string">
            <text:p>Radt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3" calcext:value-type="float">
            <text:p>51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4</text:p>
          </table:table-cell>
          <table:table-cell table:style-name="ce23" office:value-type="string" calcext:value-type="string">
            <text:p>Lentz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84" calcext:value-type="float">
            <text:p>1484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45</text:p>
          </table:table-cell>
          <table:table-cell table:style-name="ce23" office:value-type="string" calcext:value-type="string">
            <text:p>Hein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491" calcext:value-type="float">
            <text:p>1491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Rasmushausen</text:p>
          </table:table-cell>
          <table:table-cell table:style-name="ce23" office:value-type="string" calcext:value-type="string">
            <text:p>Niewieś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</text:p>
          </table:table-cell>
          <table:table-cell table:style-name="ce23" office:value-type="string" calcext:value-type="string">
            <text:p>Hück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5" calcext:value-type="float">
            <text:p>79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5</text:p>
          </table:table-cell>
          <table:table-cell table:style-name="ce23" office:value-type="string" calcext:value-type="string">
            <text:p>Liben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2" calcext:value-type="float">
            <text:p>342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51</text:p>
          </table:table-cell>
          <table:table-cell table:style-name="ce23" office:value-type="string" calcext:value-type="string">
            <text:p>Czerwin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55" calcext:value-type="float">
            <text:p>85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erlin-Schönebe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51</text:p>
          </table:table-cell>
          <table:table-cell table:style-name="ce23" office:value-type="string" calcext:value-type="string">
            <text:p>Lebb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6" calcext:value-type="float">
            <text:p>17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anziger Straße 53</text:p>
          </table:table-cell>
          <table:table-cell table:style-name="ce23" office:value-type="string" calcext:value-type="string">
            <text:p>Klat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12" calcext:value-type="float">
            <text:p>1412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5" calcext:value-type="float">
            <text:p>1405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19" calcext:value-type="float">
            <text:p>1419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4" calcext:value-type="float">
            <text:p>49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13" calcext:value-type="float">
            <text:p>1313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8" calcext:value-type="float">
            <text:p>75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46" calcext:value-type="float">
            <text:p>74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bberg</text:p>
          </table:table-cell>
          <table:table-cell table:style-name="ce23" office:value-type="string" calcext:value-type="string">
            <text:p>Bydgoszcz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51" calcext:value-type="float">
            <text:p>1151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3" calcext:value-type="float">
            <text:p>82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Eign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96" calcext:value-type="float">
            <text:p>129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G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7" calcext:value-type="float">
            <text:p>129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Gig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8" calcext:value-type="float">
            <text:p>368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Red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1" calcext:value-type="float">
            <text:p>371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Red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0" calcext:value-type="float">
            <text:p>380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Red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2" calcext:value-type="float">
            <text:p>1432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anziger Straße 56</text:p>
          </table:table-cell>
          <table:table-cell table:style-name="ce23" office:value-type="string" calcext:value-type="string">
            <text:p>Red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61" calcext:value-type="float">
            <text:p>26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Arman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36" calcext:value-type="float">
            <text:p>63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B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6" calcext:value-type="float">
            <text:p>25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Kurk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99" calcext:value-type="float">
            <text:p>69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Stenz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00" calcext:value-type="float">
            <text:p>70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slin</text:p>
          </table:table-cell>
          <table:table-cell table:style-name="ce23" office:value-type="string" calcext:value-type="string">
            <text:p>Kosza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Sten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" calcext:value-type="float">
            <text:p>39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elbrückstraße</text:p>
          </table:table-cell>
          <table:table-cell table:style-name="ce23" office:value-type="string" calcext:value-type="string">
            <text:p>Sten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0" calcext:value-type="float">
            <text:p>1110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öslin</text:p>
          </table:table-cell>
          <table:table-cell table:style-name="ce23" office:value-type="string" calcext:value-type="string">
            <text:p>Kosza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Delbrückstraße 1</text:p>
          </table:table-cell>
          <table:table-cell table:style-name="ce23" office:value-type="string" calcext:value-type="string">
            <text:p>Behm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81" calcext:value-type="float">
            <text:p>281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elbrückstraße 1</text:p>
          </table:table-cell>
          <table:table-cell table:style-name="ce23" office:value-type="string" calcext:value-type="string">
            <text:p>Gut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56" calcext:value-type="float">
            <text:p>105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t. Eylau</text:p>
          </table:table-cell>
          <table:table-cell table:style-name="ce23" office:value-type="string" calcext:value-type="string">
            <text:p>Bagration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elbrückstraße 1</text:p>
          </table:table-cell>
          <table:table-cell table:style-name="ce23" office:value-type="string" calcext:value-type="string">
            <text:p>Gut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02" calcext:value-type="float">
            <text:p>90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elbrückstraße 1</text:p>
          </table:table-cell>
          <table:table-cell table:style-name="ce23" office:value-type="string" calcext:value-type="string">
            <text:p>Gut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7" calcext:value-type="float">
            <text:p>108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elbrückstraße 1</text:p>
          </table:table-cell>
          <table:table-cell table:style-name="ce23" office:value-type="string" calcext:value-type="string">
            <text:p>Gut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2" calcext:value-type="float">
            <text:p>91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11</text:p>
          </table:table-cell>
          <table:table-cell table:style-name="ce23" office:value-type="string" calcext:value-type="string">
            <text:p>Stepha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00" calcext:value-type="float">
            <text:p>1500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11</text:p>
          </table:table-cell>
          <table:table-cell table:style-name="ce23" office:value-type="string" calcext:value-type="string">
            <text:p>Ziegenhag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1" calcext:value-type="float">
            <text:p>1451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ultzstraße 2</text:p>
          </table:table-cell>
          <table:table-cell table:style-name="ce23" office:value-type="string" calcext:value-type="string">
            <text:p>Brunt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3" calcext:value-type="float">
            <text:p>313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ultzstraße 3</text:p>
          </table:table-cell>
          <table:table-cell table:style-name="ce23" office:value-type="string" calcext:value-type="string">
            <text:p>Rohwed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8" calcext:value-type="float">
            <text:p>63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ultzstraße 4</text:p>
          </table:table-cell>
          <table:table-cell table:style-name="ce23" office:value-type="string" calcext:value-type="string">
            <text:p>Gielaff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99" calcext:value-type="float">
            <text:p>299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number-columns-repeated="2" table:style-name="ce23" office:value-type="string" calcext:value-type="string">
            <text:p>Wald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Dultzstraße 4</text:p>
          </table:table-cell>
          <table:table-cell table:style-name="ce23" office:value-type="string" calcext:value-type="string">
            <text:p>Grän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6" calcext:value-type="float">
            <text:p>896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4</text:p>
          </table:table-cell>
          <table:table-cell table:style-name="ce23" office:value-type="string" calcext:value-type="string">
            <text:p>Mitsche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31" calcext:value-type="float">
            <text:p>1131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Dultzstraße 4</text:p>
          </table:table-cell>
          <table:table-cell table:style-name="ce23" office:value-type="string" calcext:value-type="string">
            <text:p>Siela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7" calcext:value-type="float">
            <text:p>1127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Dultzstraße 4</text:p>
          </table:table-cell>
          <table:table-cell table:style-name="ce23" office:value-type="string" calcext:value-type="string">
            <text:p>Siela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6" calcext:value-type="float">
            <text:p>1166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ultzstraße 5</text:p>
          </table:table-cell>
          <table:table-cell table:style-name="ce23" office:value-type="string" calcext:value-type="string">
            <text:p>Mitschewski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145" calcext:value-type="float">
            <text:p>1145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ultzstraße 5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9" calcext:value-type="float">
            <text:p>1129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Arnol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81" calcext:value-type="float">
            <text:p>1381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Lissa i. P.</text:p>
          </table:table-cell>
          <table:table-cell table:style-name="ce23" office:value-type="string" calcext:value-type="string">
            <text:p>Les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Arnol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67" calcext:value-type="float">
            <text:p>1367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Lissa i. P.</text:p>
          </table:table-cell>
          <table:table-cell table:style-name="ce23" office:value-type="string" calcext:value-type="string">
            <text:p>Les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Arnol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98" calcext:value-type="float">
            <text:p>99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Arnol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38" calcext:value-type="float">
            <text:p>73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Liesken</text:p>
          </table:table-cell>
          <table:table-cell table:style-name="ce23" office:value-type="string" calcext:value-type="string">
            <text:p>Li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Arnol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35" calcext:value-type="float">
            <text:p>93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Rieb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04" calcext:value-type="float">
            <text:p>1304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Rieb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0" calcext:value-type="float">
            <text:p>1460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Riebow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75" calcext:value-type="float">
            <text:p>1475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Neuteich</text:p>
          </table:table-cell>
          <table:table-cell table:style-name="ce23" office:value-type="string" calcext:value-type="string">
            <text:p>Nowy Sta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Dultzstraße 6</text:p>
          </table:table-cell>
          <table:table-cell table:style-name="ce23" office:value-type="string" calcext:value-type="string">
            <text:p>Rieb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0" calcext:value-type="float">
            <text:p>86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Dultzstraße 7</text:p>
          </table:table-cell>
          <table:table-cell table:style-name="ce23" office:value-type="string" calcext:value-type="string">
            <text:p>Gehr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92" calcext:value-type="float">
            <text:p>1092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Dultzstraße 7</text:p>
          </table:table-cell>
          <table:table-cell table:style-name="ce23" office:value-type="string" calcext:value-type="string">
            <text:p>Gehr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87" calcext:value-type="float">
            <text:p>98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Dultzstraße 7</text:p>
          </table:table-cell>
          <table:table-cell table:style-name="ce23" office:value-type="string" calcext:value-type="string">
            <text:p>Stepha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0" calcext:value-type="float">
            <text:p>98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Elisenstraße 6</text:p>
          </table:table-cell>
          <table:table-cell table:style-name="ce23" office:value-type="string" calcext:value-type="string">
            <text:p>Wesse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37" calcext:value-type="float">
            <text:p>73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Hildeshei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Ernsttal</text:p>
          </table:table-cell>
          <table:table-cell table:style-name="ce23" office:value-type="string" calcext:value-type="string">
            <text:p>Kuttenkeu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7" calcext:value-type="float">
            <text:p>85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Schneidemühl</text:p>
          </table:table-cell>
          <table:table-cell table:style-name="ce23" office:value-type="string" calcext:value-type="string">
            <text:p>Pił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0</text:p>
          </table:table-cell>
          <table:table-cell table:style-name="ce23" office:value-type="string" calcext:value-type="string">
            <text:p>Gardemin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157" calcext:value-type="float">
            <text:p>1157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10</text:p>
          </table:table-cell>
          <table:table-cell table:style-name="ce23" office:value-type="string" calcext:value-type="string">
            <text:p>Hein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02" calcext:value-type="float">
            <text:p>302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Neu Liebenau</text:p>
          </table:table-cell>
          <table:table-cell table:style-name="ce23" office:value-type="string" calcext:value-type="string">
            <text:p>Lieben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 </text:p>
          </table:table-cell>
          <table:table-cell table:style-name="ce23" office:value-type="string" calcext:value-type="string">
            <text:p>Georgstraße 10</text:p>
          </table:table-cell>
          <table:table-cell table:style-name="ce23" office:value-type="string" calcext:value-type="string">
            <text:p>Peters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68" calcext:value-type="float">
            <text:p>66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Genss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80" calcext:value-type="float">
            <text:p>280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Hindenber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8" calcext:value-type="float">
            <text:p>1498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Jaeckel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3" calcext:value-type="float">
            <text:p>75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Wiesba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Jaeckel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9" calcext:value-type="float">
            <text:p>1499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Jaeckel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0" calcext:value-type="float">
            <text:p>76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Jaeckel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42" calcext:value-type="float">
            <text:p>74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Jaeckel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9" calcext:value-type="float">
            <text:p>309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Frankfurt a. D.</text:p>
          </table:table-cell>
          <table:table-cell table:style-name="ce23" office:value-type="string" calcext:value-type="string">
            <text:p>Frankfur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Nan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92" calcext:value-type="float">
            <text:p>1192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Senff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60" calcext:value-type="float">
            <text:p>16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1</text:p>
          </table:table-cell>
          <table:table-cell table:style-name="ce23" office:value-type="string" calcext:value-type="string">
            <text:p>Senff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02" calcext:value-type="float">
            <text:p>1502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Ems</text:p>
          </table:table-cell>
          <table:table-cell table:style-name="ce23" office:value-type="string" calcext:value-type="string">
            <text:p>Bad Ems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Georgstraße 13</text:p>
          </table:table-cell>
          <table:table-cell table:style-name="ce23" office:value-type="string" calcext:value-type="string">
            <text:p>Bar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2" calcext:value-type="float">
            <text:p>85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eorgstraße 13</text:p>
          </table:table-cell>
          <table:table-cell table:style-name="ce23" office:value-type="string" calcext:value-type="string">
            <text:p>Bar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7" calcext:value-type="float">
            <text:p>122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3</text:p>
          </table:table-cell>
          <table:table-cell table:style-name="ce23" office:value-type="string" calcext:value-type="string">
            <text:p>Bark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86" calcext:value-type="float">
            <text:p>88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eorgstraße 13</text:p>
          </table:table-cell>
          <table:table-cell table:style-name="ce23" office:value-type="string" calcext:value-type="string">
            <text:p>Bar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1" calcext:value-type="float">
            <text:p>86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3</text:p>
          </table:table-cell>
          <table:table-cell table:style-name="ce23" office:value-type="string" calcext:value-type="string">
            <text:p>Bar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24" calcext:value-type="float">
            <text:p>122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Dietrich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75" calcext:value-type="float">
            <text:p>57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Dietrich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42" calcext:value-type="float">
            <text:p>14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Korioth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9" calcext:value-type="float">
            <text:p>11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Korio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4" calcext:value-type="float">
            <text:p>103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Korio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8" calcext:value-type="float">
            <text:p>56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Korioth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39" calcext:value-type="float">
            <text:p>339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Lewand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74" calcext:value-type="float">
            <text:p>97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Debenke</text:p>
          </table:table-cell>
          <table:table-cell table:style-name="ce23" office:value-type="string" calcext:value-type="string">
            <text:p>Dębion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Lewand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60" calcext:value-type="float">
            <text:p>1360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Lewand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4" calcext:value-type="float">
            <text:p>79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4" calcext:value-type="float">
            <text:p>15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Teicher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0" calcext:value-type="float">
            <text:p>21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Teicher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72" calcext:value-type="float">
            <text:p>1372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Teicher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88" calcext:value-type="float">
            <text:p>1288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Letzig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Teicher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18" calcext:value-type="float">
            <text:p>71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Nürnberg</text:p>
          </table:table-cell>
          <table:table-cell table:style-name="ce23" office:value-type="string" calcext:value-type="string">
            <text:p>Norymberg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waria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Wa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2" calcext:value-type="float">
            <text:p>84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Osterode Ostpr.</text:p>
          </table:table-cell>
          <table:table-cell table:style-name="ce23" office:value-type="string" calcext:value-type="string">
            <text:p>Ostród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4</text:p>
          </table:table-cell>
          <table:table-cell table:style-name="ce23" office:value-type="string" calcext:value-type="string">
            <text:p>Wilckerl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1" calcext:value-type="float">
            <text:p>301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Claaß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0" calcext:value-type="float">
            <text:p>350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Claaß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2" calcext:value-type="float">
            <text:p>83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Claaßen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59" calcext:value-type="float">
            <text:p>1459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Claaß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44" calcext:value-type="float">
            <text:p>64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Elaaß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8" calcext:value-type="float">
            <text:p>67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323" calcext:value-type="float">
            <text:p>323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7" calcext:value-type="float">
            <text:p>95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" calcext:value-type="float">
            <text:p>9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Jochem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70" calcext:value-type="float">
            <text:p>1170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Jochem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77" calcext:value-type="float">
            <text:p>377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Pawlogard</text:p>
          </table:table-cell>
          <table:table-cell table:style-name="ce23" office:value-type="string" calcext:value-type="string">
            <text:p>Pawłohrad</text:p>
          </table:table-cell>
          <table:table-cell table:style-name="ce23" office:value-type="string" calcext:value-type="string">
            <text:p>Ukraina</text:p>
          </table:table-cell>
          <table:table-cell table:style-name="ce23" office:value-type="string" calcext:value-type="string">
            <text:p>Obwód dniepropetrowski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Sach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55" calcext:value-type="float">
            <text:p>95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7" calcext:value-type="float">
            <text:p>1487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31" calcext:value-type="float">
            <text:p>63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10" calcext:value-type="float">
            <text:p>51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86" calcext:value-type="float">
            <text:p>1486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0" calcext:value-type="float">
            <text:p>95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52" calcext:value-type="float">
            <text:p>1152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Schön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Austria </text:p>
          </table:table-cell>
          <table:table-cell table:style-name="ce23" office:value-type="string" calcext:value-type="string">
            <text:p>Georgstraße 15</text:p>
          </table:table-cell>
          <table:table-cell table:style-name="ce23" office:value-type="string" calcext:value-type="string">
            <text:p>Wied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8" calcext:value-type="float">
            <text:p>1548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Damus</text:p>
          </table:table-cell>
          <table:table-cell table:style-name="ce23" office:value-type="string" calcext:value-type="string">
            <text:p>Lange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1" calcext:value-type="float">
            <text:p>39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Damus</text:p>
          </table:table-cell>
          <table:table-cell table:style-name="ce23" office:value-type="string" calcext:value-type="string">
            <text:p>Lange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01" calcext:value-type="float">
            <text:p>60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Gottschalk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9" calcext:value-type="float">
            <text:p>72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Hanne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26" calcext:value-type="float">
            <text:p>22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Hanne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39" calcext:value-type="float">
            <text:p>83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Kohbbiet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45" calcext:value-type="float">
            <text:p>54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Senkpie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42" calcext:value-type="float">
            <text:p>24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Senkpi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9" calcext:value-type="float">
            <text:p>9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Senkpi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9" calcext:value-type="float">
            <text:p>9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Senkpi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95" calcext:value-type="float">
            <text:p>1195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Zier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2" calcext:value-type="float">
            <text:p>70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irchau</text:p>
          </table:table-cell>
          <table:table-cell table:style-name="ce23" office:value-type="string" calcext:value-type="string">
            <text:p>Mirach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Zier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7" calcext:value-type="float">
            <text:p>45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6</text:p>
          </table:table-cell>
          <table:table-cell table:style-name="ce23" office:value-type="string" calcext:value-type="string">
            <text:p>Zier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95" calcext:value-type="float">
            <text:p>1095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Brucks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5" calcext:value-type="float">
            <text:p>1085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Eisena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 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Brucks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10" calcext:value-type="float">
            <text:p>410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Malott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81" calcext:value-type="float">
            <text:p>98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Preu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4" calcext:value-type="float">
            <text:p>120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Riesenburg</text:p>
          </table:table-cell>
          <table:table-cell table:style-name="ce23" office:value-type="string" calcext:value-type="string">
            <text:p>Prabuty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Preut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52" calcext:value-type="float">
            <text:p>45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Preutz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43" calcext:value-type="float">
            <text:p>1543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Schmodd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40" calcext:value-type="float">
            <text:p>440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4" calcext:value-type="float">
            <text:p>1334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Kasteburg</text:p>
          </table:table-cell>
          <table:table-cell table:style-name="ce23" office:value-type="string" calcext:value-type="string">
            <text:p>Waldkir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31" calcext:value-type="float">
            <text:p>43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14" calcext:value-type="float">
            <text:p>1514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Schrödlau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" calcext:value-type="float">
            <text:p>45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79" calcext:value-type="float">
            <text:p>1479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Altselde</text:p>
          </table:table-cell>
          <table:table-cell table:style-name="ce23" office:value-type="string" calcext:value-type="string">
            <text:p>Stare Pol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en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4" calcext:value-type="float">
            <text:p>82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Sagsau</text:p>
          </table:table-cell>
          <table:table-cell table:style-name="ce23" office:value-type="string" calcext:value-type="string">
            <text:p>Zagrzewo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18</text:p>
          </table:table-cell>
          <table:table-cell table:style-name="ce23" office:value-type="string" calcext:value-type="string">
            <text:p>Wies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1" calcext:value-type="float">
            <text:p>78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9</text:p>
          </table:table-cell>
          <table:table-cell table:style-name="ce23" table:number-columns-repeated="2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244" calcext:value-type="float">
            <text:p>124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Fels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50" calcext:value-type="float">
            <text:p>55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Felsk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35" calcext:value-type="float">
            <text:p>1435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Kalkutta (Indien)</text:p>
          </table:table-cell>
          <table:table-cell table:style-name="ce23" office:value-type="string" calcext:value-type="string">
            <text:p>Kalkuta</text:p>
          </table:table-cell>
          <table:table-cell table:style-name="ce23" office:value-type="string" calcext:value-type="string">
            <text:p>Indie</text:p>
          </table:table-cell>
          <table:table-cell table:style-name="ce23" office:value-type="string" calcext:value-type="string">
            <text:p>Miasto w Indiach, w delcie Gangesu, stolica stanu Bengal Zachodni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Grab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6" calcext:value-type="float">
            <text:p>111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9" calcext:value-type="float">
            <text:p>60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Gottswald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Reis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0" calcext:value-type="float">
            <text:p>61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Reis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4" calcext:value-type="float">
            <text:p>1434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19</text:p>
          </table:table-cell>
          <table:table-cell table:style-name="ce23" office:value-type="string" calcext:value-type="string">
            <text:p>Reis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31" calcext:value-type="float">
            <text:p>53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</text:p>
          </table:table-cell>
          <table:table-cell table:style-name="ce23" office:value-type="string" calcext:value-type="string">
            <text:p>Bamba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87" calcext:value-type="float">
            <text:p>1387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21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86" calcext:value-type="float">
            <text:p>1386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Gnesen</text:p>
          </table:table-cell>
          <table:table-cell table:style-name="ce23" office:value-type="string" calcext:value-type="string">
            <text:p>Gnie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21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9" calcext:value-type="float">
            <text:p>62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attowitz</text:p>
          </table:table-cell>
          <table:table-cell table:style-name="ce23" office:value-type="string" calcext:value-type="string">
            <text:p>Katow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Drews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50" calcext:value-type="float">
            <text:p>1150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Drews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41" calcext:value-type="float">
            <text:p>1141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Drews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3" calcext:value-type="float">
            <text:p>363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Drews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69" calcext:value-type="float">
            <text:p>96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ries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Harder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890" calcext:value-type="float">
            <text:p>89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Havel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Klippenstein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07" calcext:value-type="float">
            <text:p>100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Landmes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91" calcext:value-type="float">
            <text:p>69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Landmess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06" calcext:value-type="float">
            <text:p>100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Landmes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6" calcext:value-type="float">
            <text:p>1536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number-columns-repeated="2" table:style-name="ce23" office:value-type="string" calcext:value-type="string">
            <text:p>Ostr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Landmess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77" calcext:value-type="float">
            <text:p>57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Landmess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48" calcext:value-type="float">
            <text:p>124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Tremessen</text:p>
          </table:table-cell>
          <table:table-cell table:style-name="ce23" office:value-type="string" calcext:value-type="string">
            <text:p>Trzemes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Raml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40" calcext:value-type="float">
            <text:p>64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remessen</text:p>
          </table:table-cell>
          <table:table-cell table:style-name="ce23" office:value-type="string" calcext:value-type="string">
            <text:p>Trzemes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Raml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5" calcext:value-type="float">
            <text:p>1125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Barten</text:p>
          </table:table-cell>
          <table:table-cell table:style-name="ce23" office:value-type="string" calcext:value-type="string">
            <text:p>Barcian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Reut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28" calcext:value-type="float">
            <text:p>62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Reut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40" calcext:value-type="float">
            <text:p>1140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Landsberg a. W.</text:p>
          </table:table-cell>
          <table:table-cell table:style-name="ce23" office:value-type="string" calcext:value-type="string">
            <text:p>Gorzów Wielkopol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Telgenhau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02" calcext:value-type="float">
            <text:p>1102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empen</text:p>
          </table:table-cell>
          <table:table-cell table:style-name="ce23" office:value-type="string" calcext:value-type="string">
            <text:p>Kęp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3" calcext:value-type="float">
            <text:p>7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5" calcext:value-type="float">
            <text:p>120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82" calcext:value-type="float">
            <text:p>48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7" calcext:value-type="float">
            <text:p>77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20" calcext:value-type="float">
            <text:p>320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eorgstraße 23</text:p>
          </table:table-cell>
          <table:table-cell table:style-name="ce23" office:value-type="string" calcext:value-type="string">
            <text:p>Wolff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39" calcext:value-type="float">
            <text:p>43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</text:p>
          </table:table-cell>
          <table:table-cell table:style-name="ce23" office:value-type="string" calcext:value-type="string">
            <text:p>Henke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233" calcext:value-type="float">
            <text:p>123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3</text:p>
          </table:table-cell>
          <table:table-cell table:style-name="ce23" office:value-type="string" calcext:value-type="string">
            <text:p>Henk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7" calcext:value-type="float">
            <text:p>17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</text:p>
          </table:table-cell>
          <table:table-cell table:style-name="ce23" office:value-type="string" calcext:value-type="string">
            <text:p>Henn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7" calcext:value-type="float">
            <text:p>123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3</text:p>
          </table:table-cell>
          <table:table-cell table:style-name="ce23" office:value-type="string" calcext:value-type="string">
            <text:p>Kor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3" calcext:value-type="float">
            <text:p>1533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</text:p>
          </table:table-cell>
          <table:table-cell table:style-name="ce23" office:value-type="string" calcext:value-type="string">
            <text:p>Ohnmach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92" calcext:value-type="float">
            <text:p>292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31</text:p>
          </table:table-cell>
          <table:table-cell table:style-name="ce23" office:value-type="string" calcext:value-type="string">
            <text:p>Lubb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6" calcext:value-type="float">
            <text:p>26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number-columns-repeated="2" table:style-name="ce23" office:value-type="string" calcext:value-type="string">
            <text:p>Rade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 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Ley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4" calcext:value-type="float">
            <text:p>384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number-columns-repeated="2" table:style-name="ce23" office:value-type="string" calcext:value-type="string">
            <text:p>Wernigerod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79" calcext:value-type="float">
            <text:p>379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98" calcext:value-type="float">
            <text:p>1398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9" calcext:value-type="float">
            <text:p>1289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Steglitz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6" calcext:value-type="float">
            <text:p>77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rechlau</text:p>
          </table:table-cell>
          <table:table-cell table:style-name="ce23" office:value-type="string" calcext:value-type="string">
            <text:p>Przechl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Schultz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88" calcext:value-type="float">
            <text:p>1388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Schultz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8" calcext:value-type="float">
            <text:p>98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rechlau</text:p>
          </table:table-cell>
          <table:table-cell table:style-name="ce23" office:value-type="string" calcext:value-type="string">
            <text:p>Przechl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Schultz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2" calcext:value-type="float">
            <text:p>75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Wittenberg</text:p>
          </table:table-cell>
          <table:table-cell table:style-name="ce23" office:value-type="string" calcext:value-type="string">
            <text:p>Wittenberg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Schutz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85" calcext:value-type="float">
            <text:p>88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Rugowo</text:p>
          </table:table-cell>
          <table:table-cell table:style-name="ce23" office:value-type="string" calcext:value-type="string">
            <text:p>Rugowo (nad Drwęcą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Wilckerling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69" calcext:value-type="float">
            <text:p>86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Wilckerling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71" calcext:value-type="float">
            <text:p>1071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34</text:p>
          </table:table-cell>
          <table:table-cell table:style-name="ce23" office:value-type="string" calcext:value-type="string">
            <text:p>Wilckerl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" calcext:value-type="float">
            <text:p>4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Altmünsterberg</text:p>
          </table:table-cell>
          <table:table-cell table:style-name="ce23" office:value-type="string" calcext:value-type="string">
            <text:p>Stara Kosciel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Claaß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0" calcext:value-type="float">
            <text:p>1070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Stutthof</text:p>
          </table:table-cell>
          <table:table-cell table:style-name="ce23" office:value-type="string" calcext:value-type="string">
            <text:p>Sztut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Prochnow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70" calcext:value-type="float">
            <text:p>870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Prochn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5" calcext:value-type="float">
            <text:p>87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omaslow</text:p>
          </table:table-cell>
          <table:table-cell table:style-name="ce23" office:value-type="string" calcext:value-type="string">
            <text:p>Domasłó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Prochnow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93" calcext:value-type="float">
            <text:p>69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Weißftein</text:p>
          </table:table-cell>
          <table:table-cell table:style-name="ce23" office:value-type="string" calcext:value-type="string">
            <text:p>Biały Kamień (Wałbrzych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Zimdars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54" calcext:value-type="float">
            <text:p>1454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5</text:p>
          </table:table-cell>
          <table:table-cell table:style-name="ce23" office:value-type="string" calcext:value-type="string">
            <text:p>Zimdars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6" calcext:value-type="float">
            <text:p>51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Rom</text:p>
          </table:table-cell>
          <table:table-cell table:style-name="ce23" office:value-type="string" calcext:value-type="string">
            <text:p>Francja</text:p>
          </table:table-cell>
          <table:table-cell table:style-name="ce23" office:value-type="string" calcext:value-type="string">
            <text:p>Nowa Akwitania</text:p>
          </table:table-cell>
          <table:table-cell table:style-name="ce23" office:value-type="string" calcext:value-type="string">
            <text:p>Georgstraße 36</text:p>
          </table:table-cell>
          <table:table-cell table:style-name="ce23" office:value-type="string" calcext:value-type="string">
            <text:p>Lem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3" calcext:value-type="float">
            <text:p>86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ork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Georgstraße 36</text:p>
          </table:table-cell>
          <table:table-cell table:style-name="ce23" office:value-type="string" calcext:value-type="string">
            <text:p>Liebeneiner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243" calcext:value-type="float">
            <text:p>124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ork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Georgstraße 36</text:p>
          </table:table-cell>
          <table:table-cell table:style-name="ce23" office:value-type="string" calcext:value-type="string">
            <text:p>Liebenei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9" calcext:value-type="float">
            <text:p>124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feil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Georgstraße 36</text:p>
          </table:table-cell>
          <table:table-cell table:style-name="ce23" office:value-type="string" calcext:value-type="string">
            <text:p>Liebenei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72" calcext:value-type="float">
            <text:p>77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Hildeshei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Georgstraße 36</text:p>
          </table:table-cell>
          <table:table-cell table:style-name="ce23" office:value-type="string" calcext:value-type="string">
            <text:p>Liebeneiner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819" calcext:value-type="float">
            <text:p>81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Georgstraße 37</text:p>
          </table:table-cell>
          <table:table-cell table:style-name="ce23" office:value-type="string" calcext:value-type="string">
            <text:p>Boeck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81" calcext:value-type="float">
            <text:p>1181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Friedrichrod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Georgstraße 39</text:p>
          </table:table-cell>
          <table:table-cell table:style-name="ce23" office:value-type="string" calcext:value-type="string">
            <text:p>Gra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6" calcext:value-type="float">
            <text:p>55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39</text:p>
          </table:table-cell>
          <table:table-cell table:style-name="ce23" office:value-type="string" calcext:value-type="string">
            <text:p>Gr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1" calcext:value-type="float">
            <text:p>75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Ostr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39</text:p>
          </table:table-cell>
          <table:table-cell table:style-name="ce23" office:value-type="string" calcext:value-type="string">
            <text:p>Gr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6" calcext:value-type="float">
            <text:p>79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Zippnow</text:p>
          </table:table-cell>
          <table:table-cell table:style-name="ce23" office:value-type="string" calcext:value-type="string">
            <text:p>Syp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5</text:p>
          </table:table-cell>
          <table:table-cell table:style-name="ce23" office:value-type="string" calcext:value-type="string">
            <text:p>Piep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66" calcext:value-type="float">
            <text:p>96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5</text:p>
          </table:table-cell>
          <table:table-cell table:style-name="ce23" office:value-type="string" calcext:value-type="string">
            <text:p>Piep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87" calcext:value-type="float">
            <text:p>88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6</text:p>
          </table:table-cell>
          <table:table-cell table:style-name="ce23" office:value-type="string" calcext:value-type="string">
            <text:p>Kressi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45" calcext:value-type="float">
            <text:p>44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6</text:p>
          </table:table-cell>
          <table:table-cell table:style-name="ce23" office:value-type="string" calcext:value-type="string">
            <text:p>Kress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5" calcext:value-type="float">
            <text:p>225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eorgstraße 6</text:p>
          </table:table-cell>
          <table:table-cell table:style-name="ce23" office:value-type="string" calcext:value-type="string">
            <text:p>Kress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18" calcext:value-type="float">
            <text:p>41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6</text:p>
          </table:table-cell>
          <table:table-cell table:style-name="ce23" office:value-type="string" calcext:value-type="string">
            <text:p>Megow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78" calcext:value-type="float">
            <text:p>1478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6</text:p>
          </table:table-cell>
          <table:table-cell table:style-name="ce23" office:value-type="string" calcext:value-type="string">
            <text:p>Wegow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3" calcext:value-type="float">
            <text:p>89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Chemnitz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Petz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921" calcext:value-type="float">
            <text:p>92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Jen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 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Plass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4" calcext:value-type="float">
            <text:p>1124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Bruß</text:p>
          </table:table-cell>
          <table:table-cell table:style-name="ce23" office:value-type="string" calcext:value-type="string">
            <text:p>Brus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Reif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" calcext:value-type="float">
            <text:p>6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Bruß</text:p>
          </table:table-cell>
          <table:table-cell table:style-name="ce23" office:value-type="string" calcext:value-type="string">
            <text:p>Brus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Reiß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47" calcext:value-type="float">
            <text:p>64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Rei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0" calcext:value-type="float">
            <text:p>92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Zimmermann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109" calcext:value-type="float">
            <text:p>110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Reh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 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Zimmer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14" calcext:value-type="float">
            <text:p>1114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Reh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 </text:p>
          </table:table-cell>
          <table:table-cell table:style-name="ce23" office:value-type="string" calcext:value-type="string">
            <text:p>Georgstraße 8</text:p>
          </table:table-cell>
          <table:table-cell table:style-name="ce23" office:value-type="string" calcext:value-type="string">
            <text:p>Zimmer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5" calcext:value-type="float">
            <text:p>62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eorgstraße 9</text:p>
          </table:table-cell>
          <table:table-cell table:style-name="ce23" office:value-type="string" calcext:value-type="string">
            <text:p>Helmdach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523" calcext:value-type="float">
            <text:p>52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9</text:p>
          </table:table-cell>
          <table:table-cell table:style-name="ce23" office:value-type="string" calcext:value-type="string">
            <text:p>Kickebusch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15" calcext:value-type="float">
            <text:p>41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eutsch-Lissa</text:p>
          </table:table-cell>
          <table:table-cell table:style-name="ce23" office:value-type="string" calcext:value-type="string">
            <text:p>Les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eorgstraße 9</text:p>
          </table:table-cell>
          <table:table-cell table:style-name="ce23" office:value-type="string" calcext:value-type="string">
            <text:p>Kickeb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" calcext:value-type="float">
            <text:p>4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eorgstraße 9</text:p>
          </table:table-cell>
          <table:table-cell table:style-name="ce23" office:value-type="string" calcext:value-type="string">
            <text:p>Kieckeb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4" calcext:value-type="float">
            <text:p>304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Köln</text:p>
          </table:table-cell>
          <table:table-cell table:style-name="ce23" office:value-type="string" calcext:value-type="string">
            <text:p>Koloni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Georgstraße 9</text:p>
          </table:table-cell>
          <table:table-cell table:style-name="ce23" office:value-type="string" calcext:value-type="string">
            <text:p>Kieckeb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4" calcext:value-type="float">
            <text:p>1274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41" calcext:value-type="float">
            <text:p>64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35" calcext:value-type="float">
            <text:p>103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21" calcext:value-type="float">
            <text:p>122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erlin-Schönebe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11" calcext:value-type="float">
            <text:p>1311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andsburg</text:p>
          </table:table-cell>
          <table:table-cell table:style-name="ce23" office:value-type="string" calcext:value-type="string">
            <text:p>Będz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3" calcext:value-type="float">
            <text:p>58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04" calcext:value-type="float">
            <text:p>70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908" calcext:value-type="float">
            <text:p>908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London</text:p>
          </table:table-cell>
          <table:table-cell table:style-name="ce23" office:value-type="string" calcext:value-type="string">
            <text:p>Londyn</text:p>
          </table:table-cell>
          <table:table-cell table:style-name="ce23" office:value-type="string" calcext:value-type="string">
            <text:p>Anglia i Wielka Brytania</text:p>
          </table:table-cell>
          <table:table-cell table:style-name="ce23" office:value-type="string" calcext:value-type="string">
            <text:p>Miasto w południowo-wschodniej części nad Tamizą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Bor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51" calcext:value-type="float">
            <text:p>65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Fedd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09" calcext:value-type="float">
            <text:p>1309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1" calcext:value-type="float">
            <text:p>62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86" calcext:value-type="float">
            <text:p>58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Ziegenhals</text:p>
          </table:table-cell>
          <table:table-cell table:style-name="ce23" office:value-type="string" calcext:value-type="string">
            <text:p>Głuchołaz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Opol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4" calcext:value-type="float">
            <text:p>86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ammrot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62" calcext:value-type="float">
            <text:p>862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eidu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8" calcext:value-type="float">
            <text:p>95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leiwitz</text:p>
          </table:table-cell>
          <table:table-cell table:style-name="ce23" office:value-type="string" calcext:value-type="string">
            <text:p>Gliw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einri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9" calcext:value-type="float">
            <text:p>95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Milowice</text:p>
          </table:table-cell>
          <table:table-cell table:style-name="ce23" office:value-type="string" calcext:value-type="string">
            <text:p>Sosnow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einri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9" calcext:value-type="float">
            <text:p>25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irchenjahn</text:p>
          </table:table-cell>
          <table:table-cell table:style-name="ce23" office:value-type="string" calcext:value-type="string">
            <text:p>Kościelna Jan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666" calcext:value-type="float">
            <text:p>66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12" calcext:value-type="float">
            <text:p>101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uß</text:p>
          </table:table-cell>
          <table:table-cell table:style-name="ce23" office:value-type="string" calcext:value-type="string">
            <text:p>Brus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0" calcext:value-type="float">
            <text:p>104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64" calcext:value-type="float">
            <text:p>66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Hirt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22" calcext:value-type="float">
            <text:p>1422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20" calcext:value-type="float">
            <text:p>82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atibor</text:p>
          </table:table-cell>
          <table:table-cell table:style-name="ce23" office:value-type="string" calcext:value-type="string">
            <text:p>Racibór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3" calcext:value-type="float">
            <text:p>15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3" calcext:value-type="float">
            <text:p>76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253" calcext:value-type="float">
            <text:p>125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05" calcext:value-type="float">
            <text:p>80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92" calcext:value-type="float">
            <text:p>1392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14" calcext:value-type="float">
            <text:p>121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Lauenburg</text:p>
          </table:table-cell>
          <table:table-cell table:style-name="ce23" office:value-type="string" calcext:value-type="string">
            <text:p>Lę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740" calcext:value-type="float">
            <text:p>74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41" calcext:value-type="float">
            <text:p>74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1" calcext:value-type="float">
            <text:p>126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lkn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43" calcext:value-type="float">
            <text:p>104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mmratows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05" calcext:value-type="float">
            <text:p>100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Lodz</text:p>
          </table:table-cell>
          <table:table-cell table:style-name="ce23" office:value-type="string" calcext:value-type="string">
            <text:p>Łódź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Łódz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anef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8" calcext:value-type="float">
            <text:p>1378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50" calcext:value-type="float">
            <text:p>1350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irsdorf</text:p>
          </table:table-cell>
          <table:table-cell table:style-name="ce23" office:value-type="string" calcext:value-type="string">
            <text:p>Przerzeczyn-Zdrój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11" calcext:value-type="float">
            <text:p>41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0" calcext:value-type="float">
            <text:p>10</text:p>
          </table:table-cell>
          <table:table-cell table:number-columns-repeated="1013"/>
        </table:table-row>
        <table:table-row table:style-name="ro2">
          <table:table-cell table:style-name="ce20" office:value-type="float" office:value="661" calcext:value-type="float">
            <text:p>66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365" calcext:value-type="float">
            <text:p>1365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12" calcext:value-type="float">
            <text:p>1312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14" calcext:value-type="float">
            <text:p>71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579" calcext:value-type="float">
            <text:p>57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1383" calcext:value-type="float">
            <text:p>1383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25" calcext:value-type="float">
            <text:p>1425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9" calcext:value-type="float">
            <text:p>76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98" calcext:value-type="float">
            <text:p>19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82" calcext:value-type="float">
            <text:p>1382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0" calcext:value-type="float">
            <text:p>15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Haukenshütte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3" calcext:value-type="float">
            <text:p>95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1" calcext:value-type="float">
            <text:p>21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ef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46" calcext:value-type="float">
            <text:p>64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rüg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71" calcext:value-type="float">
            <text:p>57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hne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501" calcext:value-type="float">
            <text:p>50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ühne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325" calcext:value-type="float">
            <text:p>1325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pp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91" calcext:value-type="float">
            <text:p>1191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pp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03" calcext:value-type="float">
            <text:p>303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Milowice</text:p>
          </table:table-cell>
          <table:table-cell table:style-name="ce23" office:value-type="string" calcext:value-type="string">
            <text:p>Sosnow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pper</text:p>
          </table:table-cell>
          <table:table-cell table:style-name="ce23"/>
          <table:table-cell table:style-name="ce26" office:value-type="float" office:value="7" calcext:value-type="float">
            <text:p>7</text:p>
          </table:table-cell>
          <table:table-cell table:number-columns-repeated="1013"/>
        </table:table-row>
        <table:table-row table:style-name="ro2">
          <table:table-cell table:style-name="ce20" office:value-type="float" office:value="533" calcext:value-type="float">
            <text:p>53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pper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451" calcext:value-type="float">
            <text:p>45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ewe</text:p>
          </table:table-cell>
          <table:table-cell table:style-name="ce23" office:value-type="string" calcext:value-type="string">
            <text:p>Gni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rowski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941" calcext:value-type="float">
            <text:p>94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Bruß</text:p>
          </table:table-cell>
          <table:table-cell table:style-name="ce23" office:value-type="string" calcext:value-type="string">
            <text:p>Brus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r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4" calcext:value-type="float">
            <text:p>17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Kur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7" calcext:value-type="float">
            <text:p>917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Lag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96" calcext:value-type="float">
            <text:p>99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Mäh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5" calcext:value-type="float">
            <text:p>1115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Mäh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2" calcext:value-type="float">
            <text:p>282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Mro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72" calcext:value-type="float">
            <text:p>57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Polig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30" calcext:value-type="float">
            <text:p>63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Posans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100" calcext:value-type="float">
            <text:p>1100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Rut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19" calcext:value-type="float">
            <text:p>61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Pritzwal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07" calcext:value-type="float">
            <text:p>130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Schwetz</text:p>
          </table:table-cell>
          <table:table-cell table:style-name="ce23" office:value-type="string" calcext:value-type="string">
            <text:p>Świec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45" calcext:value-type="float">
            <text:p>64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Wald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303" calcext:value-type="float">
            <text:p>1303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Schwetz</text:p>
          </table:table-cell>
          <table:table-cell table:style-name="ce23" office:value-type="string" calcext:value-type="string">
            <text:p>Świec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61" calcext:value-type="float">
            <text:p>1461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Potsdam</text:p>
          </table:table-cell>
          <table:table-cell table:style-name="ce23" office:value-type="string" calcext:value-type="string">
            <text:p>Poczda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29" calcext:value-type="float">
            <text:p>52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Neustad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9" calcext:value-type="float">
            <text:p>9</text:p>
          </table:table-cell>
          <table:table-cell table:number-columns-repeated="1013"/>
        </table:table-row>
        <table:table-row table:style-name="ro2">
          <table:table-cell table:style-name="ce20" office:value-type="float" office:value="1352" calcext:value-type="float">
            <text:p>1352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7" calcext:value-type="float">
            <text:p>4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7" calcext:value-type="float">
            <text:p>4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eib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02" calcext:value-type="float">
            <text:p>60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Lodz</text:p>
          </table:table-cell>
          <table:table-cell table:style-name="ce23" office:value-type="string" calcext:value-type="string">
            <text:p>Łódź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Łódz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mi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9" calcext:value-type="float">
            <text:p>79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chröttke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995" calcext:value-type="float">
            <text:p>99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Streib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14" calcext:value-type="float">
            <text:p>91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Schwersenz</text:p>
          </table:table-cell>
          <table:table-cell table:style-name="ce23" office:value-type="string" calcext:value-type="string">
            <text:p>Swarzę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Zick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587" calcext:value-type="float">
            <text:p>58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chwetz</text:p>
          </table:table-cell>
          <table:table-cell table:style-name="ce23" office:value-type="string" calcext:value-type="string">
            <text:p>Świec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</text:p>
          </table:table-cell>
          <table:table-cell table:style-name="ce23" office:value-type="string" calcext:value-type="string">
            <text:p>Zick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318" calcext:value-type="float">
            <text:p>1318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armen</text:p>
          </table:table-cell>
          <table:table-cell table:style-name="ce23" office:value-type="string" calcext:value-type="string">
            <text:p>Wuppertal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Glettkau <text:s/>(Dorfstraße 28)</text:p>
          </table:table-cell>
          <table:table-cell table:style-name="ce23" office:value-type="string" calcext:value-type="string">
            <text:p>Kurows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473" calcext:value-type="float">
            <text:p>1473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Auf der Wiese)</text:p>
          </table:table-cell>
          <table:table-cell table:style-name="ce23" office:value-type="string" calcext:value-type="string">
            <text:p>Hin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7" calcext:value-type="float">
            <text:p>82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lettkau (Badestraße 1)</text:p>
          </table:table-cell>
          <table:table-cell table:style-name="ce23" office:value-type="string" calcext:value-type="string">
            <text:p>Fox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92" calcext:value-type="float">
            <text:p>79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Badestraße 1)</text:p>
          </table:table-cell>
          <table:table-cell table:style-name="ce23" office:value-type="string" calcext:value-type="string">
            <text:p>Fox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21" calcext:value-type="float">
            <text:p>52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Dorfstraße 15 /29/)</text:p>
          </table:table-cell>
          <table:table-cell table:style-name="ce23" office:value-type="string" calcext:value-type="string">
            <text:p>Behnke</text:p>
          </table:table-cell>
          <table:table-cell table:style-name="ce23" office:value-type="string" calcext:value-type="string">
            <text:p>1916-1942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88" calcext:value-type="float">
            <text:p>48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Dorfstraße 15 /29/)</text:p>
          </table:table-cell>
          <table:table-cell table:style-name="ce23" office:value-type="string" calcext:value-type="string">
            <text:p>Behnke</text:p>
          </table:table-cell>
          <table:table-cell table:style-name="ce23" office:value-type="string" calcext:value-type="string">
            <text:p>1916-1942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0" calcext:value-type="float">
            <text:p>1330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2" calcext:value-type="float">
            <text:p>124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i. Eylau</text:p>
          </table:table-cell>
          <table:table-cell table:style-name="ce23" office:value-type="string" calcext:value-type="string">
            <text:p>Ił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1" calcext:value-type="float">
            <text:p>124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Friedrichshage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0" calcext:value-type="float">
            <text:p>1280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2" calcext:value-type="float">
            <text:p>123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Friedrichshage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17" calcext:value-type="float">
            <text:p>1317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6" calcext:value-type="float">
            <text:p>62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ehlsack</text:p>
          </table:table-cell>
          <table:table-cell table:style-name="ce23" office:value-type="string" calcext:value-type="string">
            <text:p>Pienięż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58" calcext:value-type="float">
            <text:p>125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Schönec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2" calcext:value-type="float">
            <text:p>62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17" calcext:value-type="float">
            <text:p>71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56" calcext:value-type="float">
            <text:p>125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3" calcext:value-type="float">
            <text:p>1293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7" calcext:value-type="float">
            <text:p>62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Landsberg</text:p>
          </table:table-cell>
          <table:table-cell table:style-name="ce23" office:value-type="string" calcext:value-type="string">
            <text:p>Gorzów Wielkopol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6" calcext:value-type="float">
            <text:p>9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0" calcext:value-type="float">
            <text:p>390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Mehlsack</text:p>
          </table:table-cell>
          <table:table-cell table:style-name="ce23" office:value-type="string" calcext:value-type="string">
            <text:p>Pienięż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0" calcext:value-type="float">
            <text:p>1440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number-columns-repeated="2" table:style-name="ce23" office:value-type="string" calcext:value-type="string">
            <text:p>Neu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 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2" calcext:value-type="float">
            <text:p>1442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number-columns-repeated="2" table:style-name="ce23" office:value-type="string" calcext:value-type="string">
            <text:p>Düsseldorf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8" calcext:value-type="float">
            <text:p>1518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5" calcext:value-type="float">
            <text:p>39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04" calcext:value-type="float">
            <text:p>100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Dresden</text:p>
          </table:table-cell>
          <table:table-cell table:style-name="ce23" office:value-type="string" calcext:value-type="string">
            <text:p>Drezno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11" calcext:value-type="float">
            <text:p>1511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64" calcext:value-type="float">
            <text:p>106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Halle a. S.</text:p>
          </table:table-cell>
          <table:table-cell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00" calcext:value-type="float">
            <text:p>1300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1" calcext:value-type="float">
            <text:p>97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17" calcext:value-type="float">
            <text:p>101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Mehlsack</text:p>
          </table:table-cell>
          <table:table-cell table:style-name="ce23" office:value-type="string" calcext:value-type="string">
            <text:p>Pienięż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41" calcext:value-type="float">
            <text:p>84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38" calcext:value-type="float">
            <text:p>338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5" calcext:value-type="float">
            <text:p>315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number-columns-repeated="2" table:style-name="ce23" office:value-type="string" calcext:value-type="string">
            <text:p>Alt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 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46" calcext:value-type="float">
            <text:p>84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Nötzel Hotel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6" calcext:value-type="float">
            <text:p>53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63" calcext:value-type="float">
            <text:p>106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20" calcext:value-type="float">
            <text:p>1420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Tuchel</text:p>
          </table:table-cell>
          <table:table-cell table:style-name="ce23" office:value-type="string" calcext:value-type="string">
            <text:p>Tucho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7" calcext:value-type="float">
            <text:p>7</text:p>
          </table:table-cell>
          <table:table-cell table:number-columns-repeated="1013"/>
        </table:table-row>
        <table:table-row table:style-name="ro2">
          <table:table-cell table:style-name="ce20" office:value-type="float" office:value="450" calcext:value-type="float">
            <text:p>45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Juditten</text:p>
          </table:table-cell>
          <table:table-cell table:style-name="ce23" office:value-type="string" calcext:value-type="string">
            <text:p>Judyty (Królewiec)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2" calcext:value-type="float">
            <text:p>382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14" calcext:value-type="float">
            <text:p>101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Schippenbeil</text:p>
          </table:table-cell>
          <table:table-cell table:style-name="ce23" office:value-type="string" calcext:value-type="string">
            <text:p>Sępopol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Glettkau (Ostsee Hotel)</text:p>
          </table:table-cell>
          <table:table-cell table:style-name="ce23" office:value-type="string" calcext:value-type="string">
            <text:p>Thymian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82" calcext:value-type="float">
            <text:p>68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table:number-columns-repeated="2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1" calcext:value-type="float">
            <text:p>21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table:number-columns-repeated="2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318" calcext:value-type="float">
            <text:p>318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Arnheim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5" calcext:value-type="float">
            <text:p>126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Arnheim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93" calcext:value-type="float">
            <text:p>1193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Goldap</text:p>
          </table:table-cell>
          <table:table-cell table:style-name="ce23" office:value-type="string" calcext:value-type="string">
            <text:p>Gołdap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au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94" calcext:value-type="float">
            <text:p>1194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Schäferhof</text:p>
          </table:table-cell>
          <table:table-cell table:style-name="ce23" office:value-type="string" calcext:value-type="string">
            <text:p>Ni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au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2" calcext:value-type="float">
            <text:p>1112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auer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938" calcext:value-type="float">
            <text:p>938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auer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643" calcext:value-type="float">
            <text:p>64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luhm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9" calcext:value-type="float">
            <text:p>58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luhm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3" calcext:value-type="float">
            <text:p>60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luhm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08" calcext:value-type="float">
            <text:p>100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Kürnberg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W północnej Austrii, w kraju związkowym Górna Austria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Bran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34" calcext:value-type="float">
            <text:p>73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r. 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63" calcext:value-type="float">
            <text:p>66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94" calcext:value-type="float">
            <text:p>69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49" calcext:value-type="float">
            <text:p>1149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Trebnitz i. Gchl.</text:p>
          </table:table-cell>
          <table:table-cell table:style-name="ce23" office:value-type="string" calcext:value-type="string">
            <text:p>Trzeb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12" calcext:value-type="float">
            <text:p>71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3" calcext:value-type="float">
            <text:p>1133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8" calcext:value-type="float">
            <text:p>348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Jens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2" calcext:value-type="float">
            <text:p>58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Kaun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34" calcext:value-type="float">
            <text:p>93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Grünfelde</text:p>
          </table:table-cell>
          <table:table-cell table:style-name="ce23" office:value-type="string" calcext:value-type="string">
            <text:p>Grunwal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Keru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9" calcext:value-type="float">
            <text:p>1169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Frankenhausen</text:p>
          </table:table-cell>
          <table:table-cell table:style-name="ce23" office:value-type="string" calcext:value-type="string">
            <text:p>Kyffhäuser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Kreu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1" calcext:value-type="float">
            <text:p>56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Neustettin</text:p>
          </table:table-cell>
          <table:table-cell table:style-name="ce23" office:value-type="string" calcext:value-type="string">
            <text:p>Szczecine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Lietc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0" calcext:value-type="float">
            <text:p>46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Lietz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28" calcext:value-type="float">
            <text:p>42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Neustettin</text:p>
          </table:table-cell>
          <table:table-cell table:style-name="ce23" office:value-type="string" calcext:value-type="string">
            <text:p>Szczecine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Lietzau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91" calcext:value-type="float">
            <text:p>291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Bialla</text:p>
          </table:table-cell>
          <table:table-cell table:style-name="ce23" office:value-type="string" calcext:value-type="string">
            <text:p>Biała Pis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Petr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54" calcext:value-type="float">
            <text:p>65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Friedenau b. Berli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Schäfer</text:p>
          </table:table-cell>
          <table:table-cell table:style-name="ce23"/>
          <table:table-cell table:style-name="ce26" office:value-type="float" office:value="7" calcext:value-type="float">
            <text:p>7</text:p>
          </table:table-cell>
          <table:table-cell table:number-columns-repeated="1013"/>
        </table:table-row>
        <table:table-row table:style-name="ro2">
          <table:table-cell table:style-name="ce20" office:value-type="float" office:value="574" calcext:value-type="float">
            <text:p>57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Stumm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9" calcext:value-type="float">
            <text:p>49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Stumm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281" calcext:value-type="float">
            <text:p>1281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Stumm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489" calcext:value-type="float">
            <text:p>1489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Rahmel</text:p>
          </table:table-cell>
          <table:table-cell table:style-name="ce23" office:value-type="string" calcext:value-type="string">
            <text:p>Rum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Stumm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12" calcext:value-type="float">
            <text:p>41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Heimstätte</text:p>
          </table:table-cell>
          <table:table-cell table:style-name="ce23" office:value-type="string" calcext:value-type="string">
            <text:p>Tschmar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2" calcext:value-type="float">
            <text:p>56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eimstätte 2</text:p>
          </table:table-cell>
          <table:table-cell table:style-name="ce23" office:value-type="string" calcext:value-type="string">
            <text:p>Brausch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14" calcext:value-type="float">
            <text:p>81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e la Terrast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2" calcext:value-type="float">
            <text:p>92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Praust</text:p>
          </table:table-cell>
          <table:table-cell table:style-name="ce23" office:value-type="string" calcext:value-type="string">
            <text:p>Pruszcz Gdański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347" calcext:value-type="float">
            <text:p>347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89" calcext:value-type="float">
            <text:p>68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90" calcext:value-type="float">
            <text:p>69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5" calcext:value-type="float">
            <text:p>345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8" calcext:value-type="float">
            <text:p>45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1</text:p>
          </table:table-cell>
          <table:table-cell table:style-name="ce23" office:value-type="string" calcext:value-type="string">
            <text:p>Dresl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87" calcext:value-type="float">
            <text:p>18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94" calcext:value-type="float">
            <text:p>294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9" calcext:value-type="float">
            <text:p>289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5" calcext:value-type="float">
            <text:p>19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3" calcext:value-type="float">
            <text:p>10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68" calcext:value-type="float">
            <text:p>16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2</text:p>
          </table:table-cell>
          <table:table-cell table:style-name="ce23" office:value-type="string" calcext:value-type="string">
            <text:p>Laswi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4" calcext:value-type="float">
            <text:p>19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3</text:p>
          </table:table-cell>
          <table:table-cell table:style-name="ce23" office:value-type="string" calcext:value-type="string">
            <text:p>Gruchala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2" calcext:value-type="float">
            <text:p>12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3</text:p>
          </table:table-cell>
          <table:table-cell table:style-name="ce23" office:value-type="string" calcext:value-type="string">
            <text:p>Gruchala</text:p>
          </table:table-cell>
          <table:table-cell table:style-name="ce23"/>
          <table:table-cell table:style-name="ce26" office:value-type="float" office:value="7" calcext:value-type="float">
            <text:p>7</text:p>
          </table:table-cell>
          <table:table-cell table:number-columns-repeated="1013"/>
        </table:table-row>
        <table:table-row table:style-name="ro2">
          <table:table-cell table:style-name="ce20" office:value-type="float" office:value="1353" calcext:value-type="float">
            <text:p>1353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3</text:p>
          </table:table-cell>
          <table:table-cell table:style-name="ce23" office:value-type="string" calcext:value-type="string">
            <text:p>Weidge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8" calcext:value-type="float">
            <text:p>10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3</text:p>
          </table:table-cell>
          <table:table-cell table:style-name="ce23" office:value-type="string" calcext:value-type="string">
            <text:p>Weidg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8" calcext:value-type="float">
            <text:p>60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3</text:p>
          </table:table-cell>
          <table:table-cell table:style-name="ce23" office:value-type="string" calcext:value-type="string">
            <text:p>Weidge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5" calcext:value-type="float">
            <text:p>6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almnicken</text:p>
          </table:table-cell>
          <table:table-cell table:style-name="ce23" office:value-type="string" calcext:value-type="string">
            <text:p>Palmniki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Dani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73" calcext:value-type="float">
            <text:p>1173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Culmsee</text:p>
          </table:table-cell>
          <table:table-cell table:style-name="ce23" office:value-type="string" calcext:value-type="string">
            <text:p>Chełmż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Dani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4" calcext:value-type="float">
            <text:p>78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Danie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444" calcext:value-type="float">
            <text:p>1444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Dani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79" calcext:value-type="float">
            <text:p>77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t. Eylau</text:p>
          </table:table-cell>
          <table:table-cell table:style-name="ce23" office:value-type="string" calcext:value-type="string">
            <text:p>Bagration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Dani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66" calcext:value-type="float">
            <text:p>46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39" calcext:value-type="float">
            <text:p>1439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72" calcext:value-type="float">
            <text:p>47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09" calcext:value-type="float">
            <text:p>20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27" calcext:value-type="float">
            <text:p>22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1" calcext:value-type="float">
            <text:p>1121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7" calcext:value-type="float">
            <text:p>367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5" calcext:value-type="float">
            <text:p>53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3" calcext:value-type="float">
            <text:p>55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59" calcext:value-type="float">
            <text:p>15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8" calcext:value-type="float">
            <text:p>378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Hinter der Rosengasse 4</text:p>
          </table:table-cell>
          <table:table-cell table:style-name="ce23" office:value-type="string" calcext:value-type="string">
            <text:p>Grund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4" calcext:value-type="float">
            <text:p>92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Karpin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43" calcext:value-type="float">
            <text:p>94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Karpin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5" calcext:value-type="float">
            <text:p>1075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Karpin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42" calcext:value-type="float">
            <text:p>94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Karpin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" calcext:value-type="float">
            <text:p>32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Ma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88" calcext:value-type="float">
            <text:p>68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Makowski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207" calcext:value-type="float">
            <text:p>120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Makow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56" calcext:value-type="float">
            <text:p>85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Neumarkt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Górna Austria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Pielen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48" calcext:value-type="float">
            <text:p>1448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number-columns-repeated="2" table:style-name="ce23" office:value-type="string" calcext:value-type="string">
            <text:p>Görlitz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Rotzol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0" calcext:value-type="float">
            <text:p>1340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Jahnstraße 1</text:p>
          </table:table-cell>
          <table:table-cell table:style-name="ce23" office:value-type="string" calcext:value-type="string">
            <text:p>Rotzol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18" calcext:value-type="float">
            <text:p>61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57" calcext:value-type="float">
            <text:p>105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0" calcext:value-type="float">
            <text:p>1370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9" calcext:value-type="float">
            <text:p>1369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5" calcext:value-type="float">
            <text:p>70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tutthof</text:p>
          </table:table-cell>
          <table:table-cell table:style-name="ce23" office:value-type="string" calcext:value-type="string">
            <text:p>Sztut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0" calcext:value-type="float">
            <text:p>58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5" calcext:value-type="float">
            <text:p>355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2" calcext:value-type="float">
            <text:p>1362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Gnesen</text:p>
          </table:table-cell>
          <table:table-cell table:style-name="ce23" office:value-type="string" calcext:value-type="string">
            <text:p>Gnie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2" calcext:value-type="float">
            <text:p>1512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0" calcext:value-type="float">
            <text:p>102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6" calcext:value-type="float">
            <text:p>70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6" calcext:value-type="float">
            <text:p>124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86" calcext:value-type="float">
            <text:p>68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2" calcext:value-type="float">
            <text:p>1522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l. Nebrau</text:p>
          </table:table-cell>
          <table:table-cell table:style-name="ce23" office:value-type="string" calcext:value-type="string">
            <text:p>Nebrowo Mał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5" calcext:value-type="float">
            <text:p>67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4" calcext:value-type="float">
            <text:p>67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3" calcext:value-type="float">
            <text:p>373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55" calcext:value-type="float">
            <text:p>125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1" calcext:value-type="float">
            <text:p>59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trasburg Wpr.</text:p>
          </table:table-cell>
          <table:table-cell table:style-name="ce23" office:value-type="string" calcext:value-type="string">
            <text:p>Brod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1" calcext:value-type="float">
            <text:p>104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emen</text:p>
          </table:table-cell>
          <table:table-cell table:style-name="ce23" office:value-type="string" calcext:value-type="string">
            <text:p>Brem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ema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21" calcext:value-type="float">
            <text:p>72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Altfelde</text:p>
          </table:table-cell>
          <table:table-cell table:style-name="ce23" office:value-type="string" calcext:value-type="string">
            <text:p>Stare Pol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5" calcext:value-type="float">
            <text:p>121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62" calcext:value-type="float">
            <text:p>106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16" calcext:value-type="float">
            <text:p>121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57" calcext:value-type="float">
            <text:p>125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2" calcext:value-type="float">
            <text:p>126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14 (Villa Boie)</text:p>
          </table:table-cell>
          <table:table-cell table:style-name="ce23" office:value-type="string" calcext:value-type="string">
            <text:p>Laßwitz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1" calcext:value-type="float">
            <text:p>1171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Ben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20" calcext:value-type="float">
            <text:p>1520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Be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32" calcext:value-type="float">
            <text:p>1132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Wreschen</text:p>
          </table:table-cell>
          <table:table-cell table:style-name="ce23" office:value-type="string" calcext:value-type="string">
            <text:p>Wrześn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Bey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5" calcext:value-type="float">
            <text:p>63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pengawsken</text:p>
          </table:table-cell>
          <table:table-cell table:style-name="ce23" office:value-type="string" calcext:value-type="string">
            <text:p>Szpęgaw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Hirs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4" calcext:value-type="float">
            <text:p>1234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Hirsh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92" calcext:value-type="float">
            <text:p>39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ruckenbeck</text:p>
          </table:table-cell>
          <table:table-cell table:style-name="ce23" office:value-type="string" calcext:value-type="string">
            <text:p>Kru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Hirsh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90" calcext:value-type="float">
            <text:p>19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Hirs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45" calcext:value-type="float">
            <text:p>1445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Kotzo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7" calcext:value-type="float">
            <text:p>103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Skubi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42" calcext:value-type="float">
            <text:p>1142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Land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Skubi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45" calcext:value-type="float">
            <text:p>94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adda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72" calcext:value-type="float">
            <text:p>67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Greifswald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klemburgia-Pomorz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oepp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67" calcext:value-type="float">
            <text:p>66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Dess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oepp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" calcext:value-type="float">
            <text:p>6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Neumar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oepp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65" calcext:value-type="float">
            <text:p>66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oepp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50" calcext:value-type="float">
            <text:p>125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obrin</text:p>
          </table:table-cell>
          <table:table-cell table:style-name="ce23" office:value-type="string" calcext:value-type="string">
            <text:p>Debrzno-Wieś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Jahnstraße 4</text:p>
          </table:table-cell>
          <table:table-cell table:style-name="ce23" office:value-type="string" calcext:value-type="string">
            <text:p>Toepper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745" calcext:value-type="float">
            <text:p>74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aisersteg</text:p>
          </table:table-cell>
          <table:table-cell table:style-name="ce23" office:value-type="string" calcext:value-type="string">
            <text:p>Biewe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22" calcext:value-type="float">
            <text:p>52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aisersteg</text:p>
          </table:table-cell>
          <table:table-cell table:style-name="ce23" office:value-type="string" calcext:value-type="string">
            <text:p>Hopp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29" calcext:value-type="float">
            <text:p>1529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aisersteg</text:p>
          </table:table-cell>
          <table:table-cell table:style-name="ce23" office:value-type="string" calcext:value-type="string">
            <text:p>Hopp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01" calcext:value-type="float">
            <text:p>1401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Memel</text:p>
          </table:table-cell>
          <table:table-cell table:style-name="ce23" office:value-type="string" calcext:value-type="string">
            <text:p>Kłajpeda</text:p>
          </table:table-cell>
          <table:table-cell table:style-name="ce23" office:value-type="string" calcext:value-type="string">
            <text:p>Litwa</text:p>
          </table:table-cell>
          <table:table-cell table:style-name="ce23" office:value-type="string" calcext:value-type="string">
            <text:p>Miasto w zachodniej części Litwy</text:p>
          </table:table-cell>
          <table:table-cell table:style-name="ce23" office:value-type="string" calcext:value-type="string">
            <text:p>Kaisersteg</text:p>
          </table:table-cell>
          <table:table-cell table:style-name="ce23" office:value-type="string" calcext:value-type="string">
            <text:p>Lozorei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8" calcext:value-type="float">
            <text:p>1178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Bremen</text:p>
          </table:table-cell>
          <table:table-cell table:style-name="ce23" office:value-type="string" calcext:value-type="string">
            <text:p>Brem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ema</text:p>
          </table:table-cell>
          <table:table-cell table:style-name="ce23" office:value-type="string" calcext:value-type="string">
            <text:p>Kaisersteg</text:p>
          </table:table-cell>
          <table:table-cell table:style-name="ce23" office:value-type="string" calcext:value-type="string">
            <text:p>Mo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7" calcext:value-type="float">
            <text:p>907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Adl. Borken</text:p>
          </table:table-cell>
          <table:table-cell table:style-name="ce23" office:value-type="string" calcext:value-type="string">
            <text:p>Bork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Kaisersteg (47)</text:p>
          </table:table-cell>
          <table:table-cell table:style-name="ce23" office:value-type="string" calcext:value-type="string">
            <text:p>Mos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41" calcext:value-type="float">
            <text:p>44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ork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Kaisersteg 1</text:p>
          </table:table-cell>
          <table:table-cell table:style-name="ce23" office:value-type="string" calcext:value-type="string">
            <text:p>Mos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24" calcext:value-type="float">
            <text:p>42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aisersteg 1</text:p>
          </table:table-cell>
          <table:table-cell table:style-name="ce23" office:value-type="string" calcext:value-type="string">
            <text:p>Mo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1" calcext:value-type="float">
            <text:p>48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Haynau</text:p>
          </table:table-cell>
          <table:table-cell table:style-name="ce23" office:value-type="string" calcext:value-type="string">
            <text:p>Chojnó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Kgl. Schloß</text:p>
          </table:table-cell>
          <table:table-cell table:style-name="ce23" office:value-type="string" calcext:value-type="string">
            <text:p>Woc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2" calcext:value-type="float">
            <text:p>49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Kgl. Schloß</text:p>
          </table:table-cell>
          <table:table-cell table:style-name="ce23" office:value-type="string" calcext:value-type="string">
            <text:p>Woc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2" calcext:value-type="float">
            <text:p>1032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 (Klosterstraße)</text:p>
          </table:table-cell>
          <table:table-cell table:style-name="ce23" office:value-type="string" calcext:value-type="string">
            <text:p>Stangenber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6" calcext:value-type="float">
            <text:p>59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 (Klosterstraße)</text:p>
          </table:table-cell>
          <table:table-cell table:style-name="ce23" office:value-type="string" calcext:value-type="string">
            <text:p>Stangenber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95" calcext:value-type="float">
            <text:p>59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 (Klosterstraße)</text:p>
          </table:table-cell>
          <table:table-cell table:style-name="ce23" office:value-type="string" calcext:value-type="string">
            <text:p>Stangenberg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78" calcext:value-type="float">
            <text:p>107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 (Klosterstraße)</text:p>
          </table:table-cell>
          <table:table-cell table:style-name="ce23" office:value-type="string" calcext:value-type="string">
            <text:p>Strasche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95" calcext:value-type="float">
            <text:p>69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0 (Klosterstraße)</text:p>
          </table:table-cell>
          <table:table-cell table:style-name="ce23" office:value-type="string" calcext:value-type="string">
            <text:p>Ritt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60" calcext:value-type="float">
            <text:p>66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irchenstraße 10 (Klosterstraße)</text:p>
          </table:table-cell>
          <table:table-cell table:style-name="ce23" office:value-type="string" calcext:value-type="string">
            <text:p>Rowoczy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85" calcext:value-type="float">
            <text:p>1185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ünchen</text:p>
          </table:table-cell>
          <table:table-cell table:style-name="ce23" office:value-type="string" calcext:value-type="string">
            <text:p>Monachiu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waria</text:p>
          </table:table-cell>
          <table:table-cell table:style-name="ce23" office:value-type="string" calcext:value-type="string">
            <text:p>Kirchenstraße 10 (Klosterstraße)</text:p>
          </table:table-cell>
          <table:table-cell table:style-name="ce23" office:value-type="string" calcext:value-type="string">
            <text:p>Semra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4" calcext:value-type="float">
            <text:p>46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irchenstraße 10 (Klosterstraße)</text:p>
          </table:table-cell>
          <table:table-cell table:style-name="ce23" office:value-type="string" calcext:value-type="string">
            <text:p>Som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6" calcext:value-type="float">
            <text:p>15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4 (Klosterstraße)</text:p>
          </table:table-cell>
          <table:table-cell table:style-name="ce23" office:value-type="string" calcext:value-type="string">
            <text:p>Letc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4" calcext:value-type="float">
            <text:p>44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4 (Klosterstraße)</text:p>
          </table:table-cell>
          <table:table-cell table:style-name="ce23" office:value-type="string" calcext:value-type="string">
            <text:p>Lütck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42" calcext:value-type="float">
            <text:p>44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4 (Klosterstraße)</text:p>
          </table:table-cell>
          <table:table-cell table:style-name="ce23" office:value-type="string" calcext:value-type="string">
            <text:p>Lütck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51" calcext:value-type="float">
            <text:p>105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4 (Klosterstraße)</text:p>
          </table:table-cell>
          <table:table-cell table:style-name="ce23" office:value-type="string" calcext:value-type="string">
            <text:p>Lütc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5" calcext:value-type="float">
            <text:p>56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14 (Klosterstraße)</text:p>
          </table:table-cell>
          <table:table-cell table:style-name="ce23" office:value-type="string" calcext:value-type="string">
            <text:p>Schlesig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3" calcext:value-type="float">
            <text:p>62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Pelp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5 (Klosterstraße)</text:p>
          </table:table-cell>
          <table:table-cell table:style-name="ce23" office:value-type="string" calcext:value-type="string">
            <text:p>Riebandt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23" calcext:value-type="float">
            <text:p>72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Pelp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5 (Klosterstraße)</text:p>
          </table:table-cell>
          <table:table-cell table:style-name="ce23" office:value-type="string" calcext:value-type="string">
            <text:p>Rieband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3" calcext:value-type="float">
            <text:p>61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16 <text:s/>(Klosterstraße)</text:p>
          </table:table-cell>
          <table:table-cell table:style-name="ce23" office:value-type="string" calcext:value-type="string">
            <text:p>Schröd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95" calcext:value-type="float">
            <text:p>89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Schwetz</text:p>
          </table:table-cell>
          <table:table-cell table:style-name="ce23" office:value-type="string" calcext:value-type="string">
            <text:p>Świec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aeng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32" calcext:value-type="float">
            <text:p>53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aeng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0" calcext:value-type="float">
            <text:p>90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aeng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49" calcext:value-type="float">
            <text:p>349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aeng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1" calcext:value-type="float">
            <text:p>341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ux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9" calcext:value-type="float">
            <text:p>48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ux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299" calcext:value-type="float">
            <text:p>1299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Schramme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ux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9" calcext:value-type="float">
            <text:p>1279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ux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1" calcext:value-type="float">
            <text:p>1481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Jux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20" calcext:value-type="float">
            <text:p>72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Kraus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17" calcext:value-type="float">
            <text:p>51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Harburg</text:p>
          </table:table-cell>
          <table:table-cell table:style-name="ce23" office:value-type="string" calcext:value-type="string">
            <text:p>Ham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amburg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Mey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6" calcext:value-type="float">
            <text:p>109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Petr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" calcext:value-type="float">
            <text:p>30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Bialla</text:p>
          </table:table-cell>
          <table:table-cell table:style-name="ce23" office:value-type="string" calcext:value-type="string">
            <text:p>Biała Pis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Petr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17" calcext:value-type="float">
            <text:p>1417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ialla</text:p>
          </table:table-cell>
          <table:table-cell table:style-name="ce23" office:value-type="string" calcext:value-type="string">
            <text:p>Biała Pis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Petru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69" calcext:value-type="float">
            <text:p>66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Zele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7" calcext:value-type="float">
            <text:p>109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Ham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amburg</text:p>
          </table:table-cell>
          <table:table-cell table:style-name="ce23" office:value-type="string" calcext:value-type="string">
            <text:p>Kirchenstraße 18 (Klosterstraße)</text:p>
          </table:table-cell>
          <table:table-cell table:style-name="ce23" office:value-type="string" calcext:value-type="string">
            <text:p>Zele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3" calcext:value-type="float">
            <text:p>49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2 (Klosterstraße)</text:p>
          </table:table-cell>
          <table:table-cell table:style-name="ce23" office:value-type="string" calcext:value-type="string">
            <text:p>Ackaitz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25" calcext:value-type="float">
            <text:p>102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2 (Klosterstraße)</text:p>
          </table:table-cell>
          <table:table-cell table:style-name="ce23" office:value-type="string" calcext:value-type="string">
            <text:p>Budnar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59" calcext:value-type="float">
            <text:p>105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2 (Klosterstraße)</text:p>
          </table:table-cell>
          <table:table-cell table:style-name="ce23" office:value-type="string" calcext:value-type="string">
            <text:p>Budnar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4" calcext:value-type="float">
            <text:p>324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2 (Klosterstraße)</text:p>
          </table:table-cell>
          <table:table-cell table:style-name="ce23" office:value-type="string" calcext:value-type="string">
            <text:p>Klabs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0" calcext:value-type="float">
            <text:p>11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2 (Klosterstraße)</text:p>
          </table:table-cell>
          <table:table-cell table:style-name="ce23" office:value-type="string" calcext:value-type="string">
            <text:p>Klabs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3" calcext:value-type="float">
            <text:p>91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8" calcext:value-type="float">
            <text:p>928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3" calcext:value-type="float">
            <text:p>1493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3" calcext:value-type="float">
            <text:p>122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3" calcext:value-type="float">
            <text:p>120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7" calcext:value-type="float">
            <text:p>337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Neufahrwasser</text:p>
          </table:table-cell>
          <table:table-cell table:style-name="ce23" office:value-type="string" calcext:value-type="string">
            <text:p>Gdańsk (Nowy Port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09" calcext:value-type="float">
            <text:p>40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Warschau</text:p>
          </table:table-cell>
          <table:table-cell table:style-name="ce23" office:value-type="string" calcext:value-type="string">
            <text:p>Warsz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Mazowiec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0" calcext:value-type="float">
            <text:p>91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0" calcext:value-type="float">
            <text:p>78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6" calcext:value-type="float">
            <text:p>80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Rahnau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7" calcext:value-type="float">
            <text:p>80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4" calcext:value-type="float">
            <text:p>39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Goldap</text:p>
          </table:table-cell>
          <table:table-cell table:style-name="ce23" office:value-type="string" calcext:value-type="string">
            <text:p>Gołdap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9" calcext:value-type="float">
            <text:p>80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5" calcext:value-type="float">
            <text:p>91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" calcext:value-type="float">
            <text:p>22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3 (Klosterstraße)</text:p>
          </table:table-cell>
          <table:table-cell table:style-name="ce23" office:value-type="string" calcext:value-type="string">
            <text:p>Stren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" calcext:value-type="float">
            <text:p>11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4 (Klosterstraße)</text:p>
          </table:table-cell>
          <table:table-cell table:style-name="ce23" office:value-type="string" calcext:value-type="string">
            <text:p>Lachs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32" calcext:value-type="float">
            <text:p>932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Lemgo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 </text:p>
          </table:table-cell>
          <table:table-cell table:style-name="ce23" office:value-type="string" calcext:value-type="string">
            <text:p>Kirchenstraße 4 (Klosterstraße)</text:p>
          </table:table-cell>
          <table:table-cell table:style-name="ce23" office:value-type="string" calcext:value-type="string">
            <text:p>Lachs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3" calcext:value-type="float">
            <text:p>233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Amerika</text:p>
          </table:table-cell>
          <table:table-cell table:number-columns-repeated="2" table:style-name="ce23" office:value-type="string" calcext:value-type="string">
            <text:p>Ameryka</text:p>
          </table:table-cell>
          <table:table-cell table:style-name="ce23" office:value-type="string" calcext:value-type="string">
            <text:p>Zachodnia półkula Ziemi</text:p>
          </table:table-cell>
          <table:table-cell table:style-name="ce23" office:value-type="string" calcext:value-type="string">
            <text:p>Kirchenstraße 5 (Klosterstraße)</text:p>
          </table:table-cell>
          <table:table-cell table:style-name="ce23" office:value-type="string" calcext:value-type="string">
            <text:p>Buchwa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80" calcext:value-type="float">
            <text:p>1180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5 (Klosterstraße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24" calcext:value-type="float">
            <text:p>52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ößel</text:p>
          </table:table-cell>
          <table:table-cell table:style-name="ce23" office:value-type="string" calcext:value-type="string">
            <text:p>Reszel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irchenstraße 5 (Klosterstraße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79" calcext:value-type="float">
            <text:p>1179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Kunzendorf</text:p>
          </table:table-cell>
          <table:table-cell table:style-name="ce23" office:value-type="string" calcext:value-type="string">
            <text:p>Drogosl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Kirchenstraße 5 (Klosterstraße)</text:p>
          </table:table-cell>
          <table:table-cell table:style-name="ce23" office:value-type="string" calcext:value-type="string">
            <text:p>Nötze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02" calcext:value-type="float">
            <text:p>100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6 (Klosterstraße)</text:p>
          </table:table-cell>
          <table:table-cell table:style-name="ce23" office:value-type="string" calcext:value-type="string">
            <text:p>Balz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3" calcext:value-type="float">
            <text:p>98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6 (Klosterstraße)</text:p>
          </table:table-cell>
          <table:table-cell table:style-name="ce23" office:value-type="string" calcext:value-type="string">
            <text:p>Heinri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4" calcext:value-type="float">
            <text:p>90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6 (Klosterstraße)</text:p>
          </table:table-cell>
          <table:table-cell table:style-name="ce23" office:value-type="string" calcext:value-type="string">
            <text:p>Schuber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03" calcext:value-type="float">
            <text:p>1103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irchenstraße 6 (Klosterstraße)</text:p>
          </table:table-cell>
          <table:table-cell table:style-name="ce23" office:value-type="string" calcext:value-type="string">
            <text:p>Setzk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05" calcext:value-type="float">
            <text:p>905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irchenstraße 6 (Klosterstraße)</text:p>
          </table:table-cell>
          <table:table-cell table:style-name="ce23" office:value-type="string" calcext:value-type="string">
            <text:p>Setzke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496" calcext:value-type="float">
            <text:p>49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irchenstraße 9 (Klosterstraße)</text:p>
          </table:table-cell>
          <table:table-cell table:style-name="ce23" office:value-type="string" calcext:value-type="string">
            <text:p>Achterber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2" calcext:value-type="float">
            <text:p>1462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9 (Klosterstraße)</text:p>
          </table:table-cell>
          <table:table-cell table:style-name="ce23" office:value-type="string" calcext:value-type="string">
            <text:p>Gehr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32" calcext:value-type="float">
            <text:p>43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irchenstraße 9 (Klosterstraße)</text:p>
          </table:table-cell>
          <table:table-cell table:style-name="ce23" office:value-type="string" calcext:value-type="string">
            <text:p>Pohl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87" calcext:value-type="float">
            <text:p>387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3" calcext:value-type="float">
            <text:p>353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1" calcext:value-type="float">
            <text:p>1111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56" calcext:value-type="float">
            <text:p>356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8" calcext:value-type="float">
            <text:p>358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number-columns-repeated="2" table:style-name="ce23" office:value-type="string" calcext:value-type="string">
            <text:p>See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1" calcext:value-type="float">
            <text:p>13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nesen</text:p>
          </table:table-cell>
          <table:table-cell table:style-name="ce23" office:value-type="string" calcext:value-type="string">
            <text:p>Gnie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9" calcext:value-type="float">
            <text:p>359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2" calcext:value-type="float">
            <text:p>13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arthaus</text:p>
          </table:table-cell>
          <table:table-cell table:style-name="ce23" office:value-type="string" calcext:value-type="string">
            <text:p>Kartuz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" calcext:value-type="float">
            <text:p>13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" calcext:value-type="float">
            <text:p>14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9" calcext:value-type="float">
            <text:p>1339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9" calcext:value-type="float">
            <text:p>13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6" calcext:value-type="float">
            <text:p>366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5" calcext:value-type="float">
            <text:p>14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6" calcext:value-type="float">
            <text:p>14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5" calcext:value-type="float">
            <text:p>365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7" calcext:value-type="float">
            <text:p>14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" calcext:value-type="float">
            <text:p>13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3" calcext:value-type="float">
            <text:p>383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4" calcext:value-type="float">
            <text:p>14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8" calcext:value-type="float">
            <text:p>13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1" calcext:value-type="float">
            <text:p>14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chlochau</text:p>
          </table:table-cell>
          <table:table-cell table:style-name="ce23" office:value-type="string" calcext:value-type="string">
            <text:p>Człuchó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" calcext:value-type="float">
            <text:p>14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7" calcext:value-type="float">
            <text:p>387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0" calcext:value-type="float">
            <text:p>10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3" calcext:value-type="float">
            <text:p>1343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Wreschen</text:p>
          </table:table-cell>
          <table:table-cell table:style-name="ce23" office:value-type="string" calcext:value-type="string">
            <text:p>Wrześni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28" calcext:value-type="float">
            <text:p>1328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Amsee</text:p>
          </table:table-cell>
          <table:table-cell table:style-name="ce23" office:value-type="string" calcext:value-type="string">
            <text:p>Jani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48" calcext:value-type="float">
            <text:p>44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323" calcext:value-type="float">
            <text:p>1323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Amsee</text:p>
          </table:table-cell>
          <table:table-cell table:style-name="ce23" office:value-type="string" calcext:value-type="string">
            <text:p>Jani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22" calcext:value-type="float">
            <text:p>1322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Liesken</text:p>
          </table:table-cell>
          <table:table-cell table:style-name="ce23" office:value-type="string" calcext:value-type="string">
            <text:p>Li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21" calcext:value-type="float">
            <text:p>82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3" calcext:value-type="float">
            <text:p>11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19" calcext:value-type="float">
            <text:p>1319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1" calcext:value-type="float">
            <text:p>1331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Nakel</text:p>
          </table:table-cell>
          <table:table-cell table:style-name="ce23" office:value-type="string" calcext:value-type="string">
            <text:p>Nak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94" calcext:value-type="float">
            <text:p>1494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Neukirch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97" calcext:value-type="float">
            <text:p>1497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16" calcext:value-type="float">
            <text:p>1316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" calcext:value-type="float">
            <text:p>9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" calcext:value-type="float">
            <text:p>9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15" calcext:value-type="float">
            <text:p>1315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4" calcext:value-type="float">
            <text:p>9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21" calcext:value-type="float">
            <text:p>1321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Kasteburg</text:p>
          </table:table-cell>
          <table:table-cell table:style-name="ce23" office:value-type="string" calcext:value-type="string">
            <text:p>Waldkirch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" calcext:value-type="float">
            <text:p>11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1" calcext:value-type="float">
            <text:p>401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4" calcext:value-type="float">
            <text:p>40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408" calcext:value-type="float">
            <text:p>40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44" calcext:value-type="float">
            <text:p>1344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76" calcext:value-type="float">
            <text:p>97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14" calcext:value-type="float">
            <text:p>414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29" calcext:value-type="float">
            <text:p>1329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88" calcext:value-type="float">
            <text:p>1488</text:p>
          </table:table-cell>
          <table:table-cell table:style-name="ce23" office:value-type="string" calcext:value-type="string">
            <text:p>1909-09-09 Olivaer Nachrichten</text:p>
          </table:table-cell>
          <table:table-cell table:style-name="ce23" office:value-type="string" calcext:value-type="string">
            <text:p>(72)</text:p>
          </table:table-cell>
          <table:table-cell table:number-columns-repeated="2" table:style-name="ce23" office:value-type="string" calcext:value-type="string">
            <text:p>Festenburg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Zachodnia Austria, Styriia, powiat Hartberg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0" calcext:value-type="float">
            <text:p>13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7" calcext:value-type="float">
            <text:p>11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t. Krone</text:p>
          </table:table-cell>
          <table:table-cell table:style-name="ce23" office:value-type="string" calcext:value-type="string">
            <text:p>Wał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01" calcext:value-type="float">
            <text:p>20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8" calcext:value-type="float">
            <text:p>1338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36" calcext:value-type="float">
            <text:p>1336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Nakel</text:p>
          </table:table-cell>
          <table:table-cell table:style-name="ce23" office:value-type="string" calcext:value-type="string">
            <text:p>Nak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6" calcext:value-type="float">
            <text:p>11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uchel</text:p>
          </table:table-cell>
          <table:table-cell table:style-name="ce23" office:value-type="string" calcext:value-type="string">
            <text:p>Tucho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4" calcext:value-type="float">
            <text:p>11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3" calcext:value-type="float">
            <text:p>1333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2" calcext:value-type="float">
            <text:p>1342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Nakel</text:p>
          </table:table-cell>
          <table:table-cell table:style-name="ce23" office:value-type="string" calcext:value-type="string">
            <text:p>Nak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15" calcext:value-type="float">
            <text:p>1415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7" calcext:value-type="float">
            <text:p>1427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6" calcext:value-type="float">
            <text:p>1426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Schlochau</text:p>
          </table:table-cell>
          <table:table-cell table:style-name="ce23" office:value-type="string" calcext:value-type="string">
            <text:p>Człuchó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46" calcext:value-type="float">
            <text:p>1446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4" calcext:value-type="float">
            <text:p>1424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23" calcext:value-type="float">
            <text:p>1423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Riesenburg</text:p>
          </table:table-cell>
          <table:table-cell table:style-name="ce23" office:value-type="string" calcext:value-type="string">
            <text:p>Prabuty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44" calcext:value-type="float">
            <text:p>244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956" calcext:value-type="float">
            <text:p>95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64" calcext:value-type="float">
            <text:p>264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47" calcext:value-type="float">
            <text:p>1447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951" calcext:value-type="float">
            <text:p>95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54" calcext:value-type="float">
            <text:p>254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14" calcext:value-type="float">
            <text:p>1414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6" calcext:value-type="float">
            <text:p>18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3" calcext:value-type="float">
            <text:p>1073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60" calcext:value-type="float">
            <text:p>26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85" calcext:value-type="float">
            <text:p>18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64" calcext:value-type="float">
            <text:p>96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1" calcext:value-type="float">
            <text:p>1421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7" calcext:value-type="float">
            <text:p>1437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number-columns-repeated="2" table:style-name="ce23" office:value-type="string" calcext:value-type="string">
            <text:p>Friedrichsdorf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2" calcext:value-type="float">
            <text:p>20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3" calcext:value-type="float">
            <text:p>20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4" calcext:value-type="float">
            <text:p>20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0" calcext:value-type="float">
            <text:p>20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46" calcext:value-type="float">
            <text:p>946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12" calcext:value-type="float">
            <text:p>21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13" calcext:value-type="float">
            <text:p>21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5" calcext:value-type="float">
            <text:p>235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8" calcext:value-type="float">
            <text:p>1438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1" calcext:value-type="float">
            <text:p>1431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36" calcext:value-type="float">
            <text:p>1436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69" calcext:value-type="float">
            <text:p>106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6" calcext:value-type="float">
            <text:p>19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2" calcext:value-type="float">
            <text:p>22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23" calcext:value-type="float">
            <text:p>223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4" calcext:value-type="float">
            <text:p>224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33" calcext:value-type="float">
            <text:p>1433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65" calcext:value-type="float">
            <text:p>265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49" calcext:value-type="float">
            <text:p>94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3" calcext:value-type="float">
            <text:p>9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7" calcext:value-type="float">
            <text:p>307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08" calcext:value-type="float">
            <text:p>308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2" calcext:value-type="float">
            <text:p>312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2" calcext:value-type="float">
            <text:p>312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Gumbinnen</text:p>
          </table:table-cell>
          <table:table-cell table:style-name="ce23" office:value-type="string" calcext:value-type="string">
            <text:p>Gusiew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7" calcext:value-type="float">
            <text:p>317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63" calcext:value-type="float">
            <text:p>96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Hohensalza</text:p>
          </table:table-cell>
          <table:table-cell table:style-name="ce23" office:value-type="string" calcext:value-type="string">
            <text:p>Ino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19" calcext:value-type="float">
            <text:p>319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Grätz</text:p>
          </table:table-cell>
          <table:table-cell table:style-name="ce23" office:value-type="string" calcext:value-type="string">
            <text:p>Grodzisk Wielkopol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62" calcext:value-type="float">
            <text:p>262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9" calcext:value-type="float">
            <text:p>16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00" calcext:value-type="float">
            <text:p>300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65" calcext:value-type="float">
            <text:p>16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äsemark</text:p>
          </table:table-cell>
          <table:table-cell table:style-name="ce23" office:value-type="string" calcext:value-type="string">
            <text:p>Kiezma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4" calcext:value-type="float">
            <text:p>16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8" calcext:value-type="float">
            <text:p>1098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8" calcext:value-type="float">
            <text:p>15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106" calcext:value-type="float">
            <text:p>110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Neustad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7" calcext:value-type="float">
            <text:p>15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Nakel</text:p>
          </table:table-cell>
          <table:table-cell table:style-name="ce23" office:value-type="string" calcext:value-type="string">
            <text:p>Nak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" calcext:value-type="float">
            <text:p>15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1" calcext:value-type="float">
            <text:p>321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0" calcext:value-type="float">
            <text:p>1450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267" calcext:value-type="float">
            <text:p>26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408" calcext:value-type="float">
            <text:p>1408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04" calcext:value-type="float">
            <text:p>1404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3" calcext:value-type="float">
            <text:p>1403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02" calcext:value-type="float">
            <text:p>1402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74" calcext:value-type="float">
            <text:p>1074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7" calcext:value-type="float">
            <text:p>1397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Liesken</text:p>
          </table:table-cell>
          <table:table-cell table:style-name="ce23" office:value-type="string" calcext:value-type="string">
            <text:p>Liski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06" calcext:value-type="float">
            <text:p>306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5" calcext:value-type="float">
            <text:p>1395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79" calcext:value-type="float">
            <text:p>107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82" calcext:value-type="float">
            <text:p>18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79" calcext:value-type="float">
            <text:p>17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8" calcext:value-type="float">
            <text:p>17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7" calcext:value-type="float">
            <text:p>17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1" calcext:value-type="float">
            <text:p>1391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98" calcext:value-type="float">
            <text:p>298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90" calcext:value-type="float">
            <text:p>1390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351" calcext:value-type="float">
            <text:p>351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Insterburg</text:p>
          </table:table-cell>
          <table:table-cell table:style-name="ce23" office:value-type="string" calcext:value-type="string">
            <text:p>Czerniach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6" calcext:value-type="float">
            <text:p>1396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2" calcext:value-type="float">
            <text:p>61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16" calcext:value-type="float">
            <text:p>1516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number-columns-repeated="2" table:style-name="ce23" office:value-type="string" calcext:value-type="string">
            <text:p>Sollich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2" calcext:value-type="float">
            <text:p>5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Nebr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urgenland 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3" calcext:value-type="float">
            <text:p>1213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ankow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74" calcext:value-type="float">
            <text:p>77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8" calcext:value-type="float">
            <text:p>5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3" calcext:value-type="float">
            <text:p>59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9" calcext:value-type="float">
            <text:p>5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28" calcext:value-type="float">
            <text:p>72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4" calcext:value-type="float">
            <text:p>60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1" calcext:value-type="float">
            <text:p>121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artenstein</text:p>
          </table:table-cell>
          <table:table-cell table:style-name="ce23" office:value-type="string" calcext:value-type="string">
            <text:p>Bartoszy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9" calcext:value-type="float">
            <text:p>121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ertenberg</text:p>
          </table:table-cell>
          <table:table-cell table:style-name="ce23" office:value-type="string" calcext:value-type="string">
            <text:p>Breiten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waria 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39" calcext:value-type="float">
            <text:p>1539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Rosten</text:p>
          </table:table-cell>
          <table:table-cell table:style-name="ce23" office:value-type="string" calcext:value-type="string">
            <text:p>Nierozpoznane</text:p>
          </table:table-cell>
          <table:table-cell table:number-columns-repeated="2" table:style-name="ce23" office:value-type="string" calcext:value-type="string">
            <text:p>---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97" calcext:value-type="float">
            <text:p>99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2" calcext:value-type="float">
            <text:p>72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220" calcext:value-type="float">
            <text:p>122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91" calcext:value-type="float">
            <text:p>991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9" calcext:value-type="float">
            <text:p>1549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11" calcext:value-type="float">
            <text:p>71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10" calcext:value-type="float">
            <text:p>71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0" calcext:value-type="float">
            <text:p>7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7" calcext:value-type="float">
            <text:p>1517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2" calcext:value-type="float">
            <text:p>9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r. Stargard</text:p>
          </table:table-cell>
          <table:table-cell table:style-name="ce23" office:value-type="string" calcext:value-type="string">
            <text:p>Stargard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0" calcext:value-type="float">
            <text:p>75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99" calcext:value-type="float">
            <text:p>119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98" calcext:value-type="float">
            <text:p>119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8" calcext:value-type="float">
            <text:p>1528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03" calcext:value-type="float">
            <text:p>1003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27" calcext:value-type="float">
            <text:p>1527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" calcext:value-type="float">
            <text:p>4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00" calcext:value-type="float">
            <text:p>120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2" calcext:value-type="float">
            <text:p>1532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5" calcext:value-type="float">
            <text:p>75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0" calcext:value-type="float">
            <text:p>59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02" calcext:value-type="float">
            <text:p>120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Schroda</text:p>
          </table:table-cell>
          <table:table-cell table:style-name="ce23" office:value-type="string" calcext:value-type="string">
            <text:p>Środa Wielkopols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1" calcext:value-type="float">
            <text:p>61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49" calcext:value-type="float">
            <text:p>74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81" calcext:value-type="float">
            <text:p>58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9" calcext:value-type="float">
            <text:p>4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38" calcext:value-type="float">
            <text:p>1538</text:p>
          </table:table-cell>
          <table:table-cell table:style-name="ce23" office:value-type="string" calcext:value-type="string">
            <text:p>1909-09-26 Olivaer Nachrichten</text:p>
          </table:table-cell>
          <table:table-cell table:style-name="ce23" office:value-type="string" calcext:value-type="string">
            <text:p>(7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4" calcext:value-type="float">
            <text:p>58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0" calcext:value-type="float">
            <text:p>5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" calcext:value-type="float">
            <text:p>5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t. Eylau</text:p>
          </table:table-cell>
          <table:table-cell table:style-name="ce23" office:value-type="string" calcext:value-type="string">
            <text:p>Bagration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3" calcext:value-type="float">
            <text:p>101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10" calcext:value-type="float">
            <text:p>121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8" calcext:value-type="float">
            <text:p>76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55" calcext:value-type="float">
            <text:p>65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45" calcext:value-type="float">
            <text:p>124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85" calcext:value-type="float">
            <text:p>68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84" calcext:value-type="float">
            <text:p>68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9" calcext:value-type="float">
            <text:p>98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osten</text:p>
          </table:table-cell>
          <table:table-cell table:style-name="ce23" office:value-type="string" calcext:value-type="string">
            <text:p>Kościa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80" calcext:value-type="float">
            <text:p>68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Hohensalza</text:p>
          </table:table-cell>
          <table:table-cell table:style-name="ce23" office:value-type="string" calcext:value-type="string">
            <text:p>Ino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985" calcext:value-type="float">
            <text:p>98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3" calcext:value-type="float">
            <text:p>63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ewe</text:p>
          </table:table-cell>
          <table:table-cell table:style-name="ce23" office:value-type="string" calcext:value-type="string">
            <text:p>Gni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50" calcext:value-type="float">
            <text:p>1550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" calcext:value-type="float">
            <text:p>8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7" calcext:value-type="float">
            <text:p>67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48" calcext:value-type="float">
            <text:p>64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08" calcext:value-type="float">
            <text:p>1508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35" calcext:value-type="float">
            <text:p>123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Nakel</text:p>
          </table:table-cell>
          <table:table-cell table:style-name="ce23" office:value-type="string" calcext:value-type="string">
            <text:p>Nak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7" calcext:value-type="float">
            <text:p>1557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Prantau</text:p>
          </table:table-cell>
          <table:table-cell table:style-name="ce23" office:value-type="string" calcext:value-type="string">
            <text:p>Prawikow (Praukau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66" calcext:value-type="float">
            <text:p>1566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" calcext:value-type="float">
            <text:p>9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" calcext:value-type="float">
            <text:p>8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tettin</text:p>
          </table:table-cell>
          <table:table-cell table:style-name="ce23" office:value-type="string" calcext:value-type="string">
            <text:p>Szczec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06" calcext:value-type="float">
            <text:p>1506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04" calcext:value-type="float">
            <text:p>80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4" calcext:value-type="float">
            <text:p>7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3" calcext:value-type="float">
            <text:p>1513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9" calcext:value-type="float">
            <text:p>123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2" calcext:value-type="float">
            <text:p>1552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31" calcext:value-type="float">
            <text:p>1231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57" calcext:value-type="float">
            <text:p>65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15" calcext:value-type="float">
            <text:p>1515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5" calcext:value-type="float">
            <text:p>8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" calcext:value-type="float">
            <text:p>7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56" calcext:value-type="float">
            <text:p>65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osten</text:p>
          </table:table-cell>
          <table:table-cell table:style-name="ce23" office:value-type="string" calcext:value-type="string">
            <text:p>Kościa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30" calcext:value-type="float">
            <text:p>123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rojanke</text:p>
          </table:table-cell>
          <table:table-cell table:style-name="ce23" office:value-type="string" calcext:value-type="string">
            <text:p>Krajenk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Köllner Chaussee 1 (Waldhaüsen)</text:p>
          </table:table-cell>
          <table:table-cell table:style-name="ce23" office:value-type="string" calcext:value-type="string">
            <text:p>Waldhaüsen</text:p>
          </table:table-cell>
          <table:table-cell table:style-name="ce23" office:value-type="string" calcext:value-type="string">
            <text:p>1916 - Militäranwärter Erholungsheim Oliva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96" calcext:value-type="float">
            <text:p>296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öllner Chaussee 5</text:p>
          </table:table-cell>
          <table:table-cell table:style-name="ce23" office:value-type="string" calcext:value-type="string">
            <text:p>Hochmu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9" calcext:value-type="float">
            <text:p>279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öllner Chaussee 5</text:p>
          </table:table-cell>
          <table:table-cell table:style-name="ce23" office:value-type="string" calcext:value-type="string">
            <text:p>Hochmu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78" calcext:value-type="float">
            <text:p>278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öllner Chaussee 5</text:p>
          </table:table-cell>
          <table:table-cell table:style-name="ce23" office:value-type="string" calcext:value-type="string">
            <text:p>Hochmut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66" calcext:value-type="float">
            <text:p>26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Ems</text:p>
          </table:table-cell>
          <table:table-cell table:style-name="ce23" office:value-type="string" calcext:value-type="string">
            <text:p>Bad Ems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Köllner Chaussee 6</text:p>
          </table:table-cell>
          <table:table-cell table:style-name="ce23" office:value-type="string" calcext:value-type="string">
            <text:p>Dörk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" calcext:value-type="float">
            <text:p>20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öllner Chaussee 9</text:p>
          </table:table-cell>
          <table:table-cell table:style-name="ce23" office:value-type="string" calcext:value-type="string">
            <text:p>Rückl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81" calcext:value-type="float">
            <text:p>381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5" calcext:value-type="float">
            <text:p>55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2" calcext:value-type="float">
            <text:p>121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4" calcext:value-type="float">
            <text:p>47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74" calcext:value-type="float">
            <text:p>1174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0" calcext:value-type="float">
            <text:p>1260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3" calcext:value-type="float">
            <text:p>1123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3" calcext:value-type="float">
            <text:p>343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8" calcext:value-type="float">
            <text:p>123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2" calcext:value-type="float">
            <text:p>322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6" calcext:value-type="float">
            <text:p>87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Smyrna</text:p>
          </table:table-cell>
          <table:table-cell table:style-name="ce23" office:value-type="string" calcext:value-type="string">
            <text:p>Izmir </text:p>
          </table:table-cell>
          <table:table-cell table:style-name="ce23" office:value-type="string" calcext:value-type="string">
            <text:p>Turcja</text:p>
          </table:table-cell>
          <table:table-cell table:style-name="ce23" office:value-type="string" calcext:value-type="string">
            <text:p>Stolica prowincji Izmir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59" calcext:value-type="float">
            <text:p>1159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Ha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aburg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35" calcext:value-type="float">
            <text:p>83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44" calcext:value-type="float">
            <text:p>54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6" calcext:value-type="float">
            <text:p>122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5" calcext:value-type="float">
            <text:p>845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3" calcext:value-type="float">
            <text:p>83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6" calcext:value-type="float">
            <text:p>346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7" calcext:value-type="float">
            <text:p>53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79" calcext:value-type="float">
            <text:p>87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7" calcext:value-type="float">
            <text:p>84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Tilsit</text:p>
          </table:table-cell>
          <table:table-cell table:style-name="ce23" office:value-type="string" calcext:value-type="string">
            <text:p>Sowiec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60" calcext:value-type="float">
            <text:p>1160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90" calcext:value-type="float">
            <text:p>49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6" calcext:value-type="float">
            <text:p>47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Stralsund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klemburgia-Pomorze 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17" calcext:value-type="float">
            <text:p>1217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Kronprinzenallee 21, 23, 23a</text:p>
          </table:table-cell>
          <table:table-cell table:style-name="ce23" office:value-type="string" calcext:value-type="string">
            <text:p>Lehrerinnenfeierabendhof</text:p>
          </table:table-cell>
          <table:table-cell table:style-name="ce23" office:value-type="string" calcext:value-type="string">
            <text:p>1916 - Kronprinzenallee 13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6" calcext:value-type="float">
            <text:p>866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Ludolfiner Straße 1</text:p>
          </table:table-cell>
          <table:table-cell table:style-name="ce23" office:value-type="string" calcext:value-type="string">
            <text:p>Sperling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60" calcext:value-type="float">
            <text:p>106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Friedenthal</text:p>
          </table:table-cell>
          <table:table-cell table:style-name="ce23" office:value-type="string" calcext:value-type="string">
            <text:p>Goświnow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Opolskie</text:p>
          </table:table-cell>
          <table:table-cell table:style-name="ce23" office:value-type="string" calcext:value-type="string">
            <text:p>Ludolfiner Straße 10a</text:p>
          </table:table-cell>
          <table:table-cell table:style-name="ce23" office:value-type="string" calcext:value-type="string">
            <text:p>Schröd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2" calcext:value-type="float">
            <text:p>80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11</text:p>
          </table:table-cell>
          <table:table-cell table:style-name="ce23" office:value-type="string" calcext:value-type="string">
            <text:p>Tr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25" calcext:value-type="float">
            <text:p>1225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12a</text:p>
          </table:table-cell>
          <table:table-cell table:style-name="ce23" office:value-type="string" calcext:value-type="string">
            <text:p>Roh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6" calcext:value-type="float">
            <text:p>60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12a</text:p>
          </table:table-cell>
          <table:table-cell table:style-name="ce23" office:value-type="string" calcext:value-type="string">
            <text:p>Roh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29" calcext:value-type="float">
            <text:p>12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12a</text:p>
          </table:table-cell>
          <table:table-cell table:style-name="ce23" office:value-type="string" calcext:value-type="string">
            <text:p>Roh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98" calcext:value-type="float">
            <text:p>69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16</text:p>
          </table:table-cell>
          <table:table-cell table:style-name="ce23" office:value-type="string" calcext:value-type="string">
            <text:p>Polyn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93" calcext:value-type="float">
            <text:p>293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</text:p>
          </table:table-cell>
          <table:table-cell table:style-name="ce23" office:value-type="string" calcext:value-type="string">
            <text:p>Kirsch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37" calcext:value-type="float">
            <text:p>63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2</text:p>
          </table:table-cell>
          <table:table-cell table:style-name="ce23" office:value-type="string" calcext:value-type="string">
            <text:p>Krysch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85" calcext:value-type="float">
            <text:p>285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</text:p>
          </table:table-cell>
          <table:table-cell table:style-name="ce23" office:value-type="string" calcext:value-type="string">
            <text:p>Prausch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97" calcext:value-type="float">
            <text:p>297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</text:p>
          </table:table-cell>
          <table:table-cell table:style-name="ce23" office:value-type="string" calcext:value-type="string">
            <text:p>Prausch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7" calcext:value-type="float">
            <text:p>97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8</text:p>
          </table:table-cell>
          <table:table-cell table:style-name="ce23" office:value-type="string" calcext:value-type="string">
            <text:p>Brill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36" calcext:value-type="float">
            <text:p>1236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8</text:p>
          </table:table-cell>
          <table:table-cell table:style-name="ce23" office:value-type="string" calcext:value-type="string">
            <text:p>Hel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26" calcext:value-type="float">
            <text:p>1126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8</text:p>
          </table:table-cell>
          <table:table-cell table:style-name="ce23" office:value-type="string" calcext:value-type="string">
            <text:p>Kuh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" calcext:value-type="float">
            <text:p>12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28</text:p>
          </table:table-cell>
          <table:table-cell table:style-name="ce23" office:value-type="string" calcext:value-type="string">
            <text:p>Kuh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3" calcext:value-type="float">
            <text:p>473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28</text:p>
          </table:table-cell>
          <table:table-cell table:style-name="ce23" office:value-type="string" calcext:value-type="string">
            <text:p>Kuh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70" calcext:value-type="float">
            <text:p>57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Casp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010" calcext:value-type="float">
            <text:p>1010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Heinrich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0" calcext:value-type="float">
            <text:p>1270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" calcext:value-type="float">
            <text:p>13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70" calcext:value-type="float">
            <text:p>370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" calcext:value-type="float">
            <text:p>6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06" calcext:value-type="float">
            <text:p>50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9" calcext:value-type="float">
            <text:p>39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8" calcext:value-type="float">
            <text:p>97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artenstein</text:p>
          </table:table-cell>
          <table:table-cell table:style-name="ce23" office:value-type="string" calcext:value-type="string">
            <text:p>Bartoszy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3" calcext:value-type="float">
            <text:p>1363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Wien</text:p>
          </table:table-cell>
          <table:table-cell table:style-name="ce23" office:value-type="string" calcext:value-type="string">
            <text:p>Wiedeń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Miasto w Austrii położone w północno-wschodniej części kraju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90" calcext:value-type="float">
            <text:p>1290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20" calcext:value-type="float">
            <text:p>420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Mewe</text:p>
          </table:table-cell>
          <table:table-cell table:style-name="ce23" office:value-type="string" calcext:value-type="string">
            <text:p>Gni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69" calcext:value-type="float">
            <text:p>26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1" calcext:value-type="float">
            <text:p>1551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4" calcext:value-type="float">
            <text:p>24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Plewka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72" calcext:value-type="float">
            <text:p>17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</text:p>
          </table:table-cell>
          <table:table-cell table:style-name="ce23" office:value-type="string" calcext:value-type="string">
            <text:p>Roh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83" calcext:value-type="float">
            <text:p>283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3a</text:p>
          </table:table-cell>
          <table:table-cell table:style-name="ce23" office:value-type="string" calcext:value-type="string">
            <text:p>Rohd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24" calcext:value-type="float">
            <text:p>62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Barte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3" calcext:value-type="float">
            <text:p>1373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number-columns-repeated="2" table:style-name="ce23" office:value-type="string" calcext:value-type="string">
            <text:p>Herzbe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 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Barte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6" calcext:value-type="float">
            <text:p>56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Bartel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1" calcext:value-type="float">
            <text:p>55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üttland</text:p>
          </table:table-cell>
          <table:table-cell table:style-name="ce23" office:value-type="string" calcext:value-type="string">
            <text:p>Koźlin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48" calcext:value-type="float">
            <text:p>54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284" calcext:value-type="float">
            <text:p>284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Schwertfeger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84" calcext:value-type="float">
            <text:p>18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Schwertfeger</text:p>
          </table:table-cell>
          <table:table-cell table:style-name="ce23" office:value-type="string" calcext:value-type="string">
            <text:p>1916 - podnajemca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71" calcext:value-type="float">
            <text:p>77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4</text:p>
          </table:table-cell>
          <table:table-cell table:style-name="ce23" office:value-type="string" calcext:value-type="string">
            <text:p>Wegner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360" calcext:value-type="float">
            <text:p>360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4a</text:p>
          </table:table-cell>
          <table:table-cell table:style-name="ce23" office:value-type="string" calcext:value-type="string">
            <text:p>Kraus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64" calcext:value-type="float">
            <text:p>1464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Osche</text:p>
          </table:table-cell>
          <table:table-cell table:style-name="ce23" office:value-type="string" calcext:value-type="string">
            <text:p>Os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7" calcext:value-type="float">
            <text:p>10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00" calcext:value-type="float">
            <text:p>80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Allenstein</text:p>
          </table:table-cell>
          <table:table-cell table:style-name="ce23" office:value-type="string" calcext:value-type="string">
            <text:p>Olszt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99" calcext:value-type="float">
            <text:p>19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2" calcext:value-type="float">
            <text:p>6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Eberspark</text:p>
          </table:table-cell>
          <table:table-cell table:style-name="ce23" office:value-type="string" calcext:value-type="string">
            <text:p>Chleb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7" calcext:value-type="float">
            <text:p>76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Girnuß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3" calcext:value-type="float">
            <text:p>92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Frankenhausen</text:p>
          </table:table-cell>
          <table:table-cell table:style-name="ce23" office:value-type="string" calcext:value-type="string">
            <text:p>Kyffhäuser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Seeman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9" calcext:value-type="float">
            <text:p>1429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Lubichow</text:p>
          </table:table-cell>
          <table:table-cell table:style-name="ce23" office:value-type="string" calcext:value-type="string">
            <text:p>Lubich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5</text:p>
          </table:table-cell>
          <table:table-cell table:style-name="ce23" office:value-type="string" calcext:value-type="string">
            <text:p>Seemann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17" calcext:value-type="float">
            <text:p>61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Ludolfiner Straße 6</text:p>
          </table:table-cell>
          <table:table-cell table:style-name="ce23" office:value-type="string" calcext:value-type="string">
            <text:p>Heldt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16" calcext:value-type="float">
            <text:p>61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6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9" calcext:value-type="float">
            <text:p>59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Heiligenbeil</text:p>
          </table:table-cell>
          <table:table-cell table:style-name="ce23" office:value-type="string" calcext:value-type="string">
            <text:p>Mamowo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Ludolfiner Straße 6</text:p>
          </table:table-cell>
          <table:table-cell table:style-name="ce23" office:value-type="string" calcext:value-type="string">
            <text:p>Radtke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6" calcext:value-type="float">
            <text:p>16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7</text:p>
          </table:table-cell>
          <table:table-cell table:style-name="ce23" office:value-type="string" calcext:value-type="string">
            <text:p>Hagemann</text:p>
          </table:table-cell>
          <table:table-cell table:style-name="ce23" office:value-type="string" calcext:value-type="string">
            <text:p>1916-1942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31" calcext:value-type="float">
            <text:p>73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Ludolfiner Straße 7</text:p>
          </table:table-cell>
          <table:table-cell table:style-name="ce23" office:value-type="string" calcext:value-type="string">
            <text:p>Maje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73" calcext:value-type="float">
            <text:p>77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Ludolfiner Straße 7</text:p>
          </table:table-cell>
          <table:table-cell table:style-name="ce23" office:value-type="string" calcext:value-type="string">
            <text:p>Maje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0" calcext:value-type="float">
            <text:p>23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8</text:p>
          </table:table-cell>
          <table:table-cell table:style-name="ce23" office:value-type="string" calcext:value-type="string">
            <text:p>Dorn</text:p>
          </table:table-cell>
          <table:table-cell table:style-name="ce23" office:value-type="string" calcext:value-type="string">
            <text:p>1916-1939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40" calcext:value-type="float">
            <text:p>340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Ludolfiner Straße 8</text:p>
          </table:table-cell>
          <table:table-cell table:style-name="ce23" office:value-type="string" calcext:value-type="string">
            <text:p>Grabowski</text:p>
          </table:table-cell>
          <table:table-cell table:style-name="ce23" office:value-type="string" calcext:value-type="string">
            <text:p>1916 - brak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65" calcext:value-type="float">
            <text:p>46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Ludolfiner Straße 8a</text:p>
          </table:table-cell>
          <table:table-cell table:style-name="ce23" office:value-type="string" calcext:value-type="string">
            <text:p>Bieschke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11" calcext:value-type="float">
            <text:p>311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Oliva</text:p>
          </table:table-cell>
          <table:table-cell table:style-name="ce23" office:value-type="string" calcext:value-type="string">
            <text:p>Gemeind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62" calcext:value-type="float">
            <text:p>96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Neumar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Goeri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54" calcext:value-type="float">
            <text:p>95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ischofsburg</text:p>
          </table:table-cell>
          <table:table-cell table:style-name="ce23" office:value-type="string" calcext:value-type="string">
            <text:p>Biskup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Goeri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67" calcext:value-type="float">
            <text:p>96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Glockstein</text:p>
          </table:table-cell>
          <table:table-cell table:style-name="ce23" office:value-type="string" calcext:value-type="string">
            <text:p>Uni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Goeri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99" calcext:value-type="float">
            <text:p>999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Bischofsburg</text:p>
          </table:table-cell>
          <table:table-cell table:style-name="ce23" office:value-type="string" calcext:value-type="string">
            <text:p>Biskupiec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Goerig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" calcext:value-type="float">
            <text:p>5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Höcherl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57" calcext:value-type="float">
            <text:p>25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Höcher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29" calcext:value-type="float">
            <text:p>22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Höcher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" calcext:value-type="float">
            <text:p>35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</text:p>
          </table:table-cell>
          <table:table-cell table:style-name="ce23" office:value-type="string" calcext:value-type="string">
            <text:p>Höcher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85" calcext:value-type="float">
            <text:p>385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2</text:p>
          </table:table-cell>
          <table:table-cell table:style-name="ce23" office:value-type="string" calcext:value-type="string">
            <text:p>Kopitz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48" calcext:value-type="float">
            <text:p>84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Osterod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Pelonken I, 2</text:p>
          </table:table-cell>
          <table:table-cell table:style-name="ce23" office:value-type="string" calcext:value-type="string">
            <text:p>Meiron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94" calcext:value-type="float">
            <text:p>994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n I, 4</text:p>
          </table:table-cell>
          <table:table-cell table:style-name="ce23" office:value-type="string" calcext:value-type="string">
            <text:p>Pahnk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62" calcext:value-type="float">
            <text:p>66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Pelonken I, 4</text:p>
          </table:table-cell>
          <table:table-cell table:style-name="ce23" office:value-type="string" calcext:value-type="string">
            <text:p>Theuerkauff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7" calcext:value-type="float">
            <text:p>7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Berent</text:p>
          </table:table-cell>
          <table:table-cell table:style-name="ce23" office:value-type="string" calcext:value-type="string">
            <text:p>Kościerzyn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4</text:p>
          </table:table-cell>
          <table:table-cell table:style-name="ce23" office:value-type="string" calcext:value-type="string">
            <text:p>Theuerkauff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6" calcext:value-type="float">
            <text:p>10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4</text:p>
          </table:table-cell>
          <table:table-cell table:style-name="ce23" office:value-type="string" calcext:value-type="string">
            <text:p>Theuerkauff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8" calcext:value-type="float">
            <text:p>38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7" calcext:value-type="float">
            <text:p>1457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Br. 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8" calcext:value-type="float">
            <text:p>18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25" calcext:value-type="float">
            <text:p>52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2" calcext:value-type="float">
            <text:p>16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59" calcext:value-type="float">
            <text:p>45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I, 5</text:p>
          </table:table-cell>
          <table:table-cell table:style-name="ce23" office:value-type="string" calcext:value-type="string">
            <text:p>Dannei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50" calcext:value-type="float">
            <text:p>65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Pelonken I, 9</text:p>
          </table:table-cell>
          <table:table-cell table:style-name="ce23" office:value-type="string" calcext:value-type="string">
            <text:p>Fedd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07" calcext:value-type="float">
            <text:p>50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Lüben</text:p>
          </table:table-cell>
          <table:table-cell table:style-name="ce23" office:value-type="string" calcext:value-type="string">
            <text:p>Lub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Pelonken III</text:p>
          </table:table-cell>
          <table:table-cell table:style-name="ce23" office:value-type="string" calcext:value-type="string">
            <text:p>Klo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6" calcext:value-type="float">
            <text:p>1456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Bandsburg</text:p>
          </table:table-cell>
          <table:table-cell table:style-name="ce23" office:value-type="string" calcext:value-type="string">
            <text:p>Będz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Pelonken III</text:p>
          </table:table-cell>
          <table:table-cell table:style-name="ce23" office:value-type="string" calcext:value-type="string">
            <text:p>Weiß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31" calcext:value-type="float">
            <text:p>23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VI</text:p>
          </table:table-cell>
          <table:table-cell table:style-name="ce23" office:value-type="string" calcext:value-type="string">
            <text:p>Arnold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125" calcext:value-type="float">
            <text:p>12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VI</text:p>
          </table:table-cell>
          <table:table-cell table:style-name="ce23" office:value-type="string" calcext:value-type="string">
            <text:p>Arnold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34" calcext:value-type="float">
            <text:p>234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VI</text:p>
          </table:table-cell>
          <table:table-cell table:style-name="ce23" office:value-type="string" calcext:value-type="string">
            <text:p>Arno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5" calcext:value-type="float">
            <text:p>76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n VI</text:p>
          </table:table-cell>
          <table:table-cell table:style-name="ce23" office:value-type="string" calcext:value-type="string">
            <text:p>Go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2" calcext:value-type="float">
            <text:p>332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Rathsgrenz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Pelonken VII</text:p>
          </table:table-cell>
          <table:table-cell table:style-name="ce23" office:value-type="string" calcext:value-type="string">
            <text:p>Berge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37" calcext:value-type="float">
            <text:p>1337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number-columns-repeated="2" table:style-name="ce23" office:value-type="string" calcext:value-type="string">
            <text:p>Merse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</text:p>
          </table:table-cell>
          <table:table-cell table:style-name="ce23" office:value-type="string" calcext:value-type="string">
            <text:p>Pelonken VII</text:p>
          </table:table-cell>
          <table:table-cell table:style-name="ce23" office:value-type="string" calcext:value-type="string">
            <text:p>Berg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5" calcext:value-type="float">
            <text:p>1345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Halle a. S.</text:p>
          </table:table-cell>
          <table:table-cell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Pelonken VII</text:p>
          </table:table-cell>
          <table:table-cell table:style-name="ce23" office:value-type="string" calcext:value-type="string">
            <text:p>Bergen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97" calcext:value-type="float">
            <text:p>69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</text:p>
          </table:table-cell>
          <table:table-cell table:style-name="ce23" office:value-type="string" calcext:value-type="string">
            <text:p>Frau Dr. Schondor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96" calcext:value-type="float">
            <text:p>69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Groß-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</text:p>
          </table:table-cell>
          <table:table-cell table:style-name="ce23" office:value-type="string" calcext:value-type="string">
            <text:p>Frau Dr. Schondor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17" calcext:value-type="float">
            <text:p>41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</text:p>
          </table:table-cell>
          <table:table-cell table:style-name="ce23" office:value-type="string" calcext:value-type="string">
            <text:p>Schondor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9" calcext:value-type="float">
            <text:p>10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</text:p>
          </table:table-cell>
          <table:table-cell table:style-name="ce23" office:value-type="string" calcext:value-type="string">
            <text:p>Strese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1" calcext:value-type="float">
            <text:p>103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1</text:p>
          </table:table-cell>
          <table:table-cell table:style-name="ce23" office:value-type="string" calcext:value-type="string">
            <text:p>Feldn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48" calcext:value-type="float">
            <text:p>1148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number-columns-repeated="2"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Pelonker Straße 1</text:p>
          </table:table-cell>
          <table:table-cell table:style-name="ce23" office:value-type="string" calcext:value-type="string">
            <text:p>Kruz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68" calcext:value-type="float">
            <text:p>26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1</text:p>
          </table:table-cell>
          <table:table-cell table:style-name="ce23" office:value-type="string" calcext:value-type="string">
            <text:p>Schim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1" calcext:value-type="float">
            <text:p>15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12a</text:p>
          </table:table-cell>
          <table:table-cell table:style-name="ce23" office:value-type="string" calcext:value-type="string">
            <text:p>Geth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95" calcext:value-type="float">
            <text:p>1295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12a</text:p>
          </table:table-cell>
          <table:table-cell table:style-name="ce23" office:value-type="string" calcext:value-type="string">
            <text:p>Studt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47" calcext:value-type="float">
            <text:p>44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Pelonker Straße 12a</text:p>
          </table:table-cell>
          <table:table-cell table:style-name="ce23" office:value-type="string" calcext:value-type="string">
            <text:p>Studti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594" calcext:value-type="float">
            <text:p>59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12a</text:p>
          </table:table-cell>
          <table:table-cell table:style-name="ce23" office:value-type="string" calcext:value-type="string">
            <text:p>Wagn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3" calcext:value-type="float">
            <text:p>40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12a</text:p>
          </table:table-cell>
          <table:table-cell table:style-name="ce23" office:value-type="string" calcext:value-type="string">
            <text:p>Wagnner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812" calcext:value-type="float">
            <text:p>81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üstrin</text:p>
          </table:table-cell>
          <table:table-cell table:style-name="ce23" office:value-type="string" calcext:value-type="string">
            <text:p>Kos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Pelonker Straße 15</text:p>
          </table:table-cell>
          <table:table-cell table:style-name="ce23" office:value-type="string" calcext:value-type="string">
            <text:p>Fähnrich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77" calcext:value-type="float">
            <text:p>277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15</text:p>
          </table:table-cell>
          <table:table-cell table:style-name="ce23" office:value-type="string" calcext:value-type="string">
            <text:p>Wit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16" calcext:value-type="float">
            <text:p>316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16</text:p>
          </table:table-cell>
          <table:table-cell table:style-name="ce23" office:value-type="string" calcext:value-type="string">
            <text:p>Laverni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8" calcext:value-type="float">
            <text:p>68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29</text:p>
          </table:table-cell>
          <table:table-cell table:style-name="ce23" office:value-type="string" calcext:value-type="string">
            <text:p>Loeb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67" calcext:value-type="float">
            <text:p>1167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6" calcext:value-type="float">
            <text:p>45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56" calcext:value-type="float">
            <text:p>45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16" calcext:value-type="float">
            <text:p>81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slin</text:p>
          </table:table-cell>
          <table:table-cell table:style-name="ce23" office:value-type="string" calcext:value-type="string">
            <text:p>Koszal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76" calcext:value-type="float">
            <text:p>676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58" calcext:value-type="float">
            <text:p>1558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Koblenz</text:p>
          </table:table-cell>
          <table:table-cell table:style-name="ce23" office:value-type="string" calcext:value-type="string">
            <text:p>Koblenic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28" calcext:value-type="float">
            <text:p>1428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Osche</text:p>
          </table:table-cell>
          <table:table-cell table:style-name="ce23" office:value-type="string" calcext:value-type="string">
            <text:p>Os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90" calcext:value-type="float">
            <text:p>1190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9" calcext:value-type="float">
            <text:p>329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54" calcext:value-type="float">
            <text:p>55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54" calcext:value-type="float">
            <text:p>55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Rastenburg</text:p>
          </table:table-cell>
          <table:table-cell table:style-name="ce23" office:value-type="string" calcext:value-type="string">
            <text:p>Kętr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5" calcext:value-type="float">
            <text:p>58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8" calcext:value-type="float">
            <text:p>388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70" calcext:value-type="float">
            <text:p>1470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Rix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72" calcext:value-type="float">
            <text:p>1472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00" calcext:value-type="float">
            <text:p>100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74" calcext:value-type="float">
            <text:p>1474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Osche</text:p>
          </table:table-cell>
          <table:table-cell table:style-name="ce23" office:value-type="string" calcext:value-type="string">
            <text:p>Osi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7" calcext:value-type="float">
            <text:p>40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Zoppot</text:p>
          </table:table-cell>
          <table:table-cell table:style-name="ce23" office:value-type="string" calcext:value-type="string">
            <text:p>Sopot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04" calcext:value-type="float">
            <text:p>1104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Flatow</text:p>
          </table:table-cell>
          <table:table-cell table:style-name="ce23" office:value-type="string" calcext:value-type="string">
            <text:p>Złotó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87" calcext:value-type="float">
            <text:p>1187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1" calcext:value-type="float">
            <text:p>16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Stuben</text:p>
          </table:table-cell>
          <table:table-cell table:style-name="ce23" office:value-type="string" calcext:value-type="string">
            <text:p>Stob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Pelonker Straße 3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5" calcext:value-type="float">
            <text:p>605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35</text:p>
          </table:table-cell>
          <table:table-cell table:style-name="ce23" office:value-type="string" calcext:value-type="string">
            <text:p>Witt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80" calcext:value-type="float">
            <text:p>1380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Englerhütte</text:p>
          </table:table-cell>
          <table:table-cell table:style-name="ce23" office:value-type="string" calcext:value-type="string">
            <text:p>Przerebska Hut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3a</text:p>
          </table:table-cell>
          <table:table-cell table:style-name="ce23" office:value-type="string" calcext:value-type="string">
            <text:p>Kretschm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38" calcext:value-type="float">
            <text:p>83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Sandhof</text:p>
          </table:table-cell>
          <table:table-cell table:style-name="ce23" office:value-type="string" calcext:value-type="string">
            <text:p>Malbork (Piaski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Janzen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5" calcext:value-type="float">
            <text:p>47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Sandhof</text:p>
          </table:table-cell>
          <table:table-cell table:style-name="ce23" office:value-type="string" calcext:value-type="string">
            <text:p>Malbork (Piaski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Janzen</text:p>
          </table:table-cell>
          <table:table-cell table:style-name="ce23" office:value-type="string" calcext:value-type="string">
            <text:p>1916 brak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6" calcext:value-type="float">
            <text:p>1186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Knop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01" calcext:value-type="float">
            <text:p>90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Knop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64" calcext:value-type="float">
            <text:p>1164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Knop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1" calcext:value-type="float">
            <text:p>41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Knop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314" calcext:value-type="float">
            <text:p>314</text:p>
          </table:table-cell>
          <table:table-cell table:style-name="ce23" office:value-type="string" calcext:value-type="string">
            <text:p>1909-06-24 Olivaer Nachrichten</text:p>
          </table:table-cell>
          <table:table-cell table:style-name="ce23" office:value-type="string" calcext:value-type="string">
            <text:p>(50)</text:p>
          </table:table-cell>
          <table:table-cell table:number-columns-repeated="2" table:style-name="ce23" office:value-type="string" calcext:value-type="string">
            <text:p>Alt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 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Knop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889" calcext:value-type="float">
            <text:p>88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Argenau</text:p>
          </table:table-cell>
          <table:table-cell table:style-name="ce23" office:value-type="string" calcext:value-type="string">
            <text:p>Gniew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Pelonker Straße 4</text:p>
          </table:table-cell>
          <table:table-cell table:style-name="ce23" office:value-type="string" calcext:value-type="string">
            <text:p>Oss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66" calcext:value-type="float">
            <text:p>106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5</text:p>
          </table:table-cell>
          <table:table-cell table:style-name="ce23" office:value-type="string" calcext:value-type="string">
            <text:p>Saltz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55" calcext:value-type="float">
            <text:p>45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aldau</text:p>
          </table:table-cell>
          <table:table-cell table:style-name="ce23" office:value-type="string" calcext:value-type="string">
            <text:p>Bałd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7</text:p>
          </table:table-cell>
          <table:table-cell table:style-name="ce23" office:value-type="string" calcext:value-type="string">
            <text:p>Fah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29" calcext:value-type="float">
            <text:p>29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7</text:p>
          </table:table-cell>
          <table:table-cell table:style-name="ce23" office:value-type="string" calcext:value-type="string">
            <text:p>Witthöf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08" calcext:value-type="float">
            <text:p>50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9</text:p>
          </table:table-cell>
          <table:table-cell table:style-name="ce23" office:value-type="string" calcext:value-type="string">
            <text:p>Schul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4" calcext:value-type="float">
            <text:p>51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9</text:p>
          </table:table-cell>
          <table:table-cell table:style-name="ce23" office:value-type="string" calcext:value-type="string">
            <text:p>Schul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58" calcext:value-type="float">
            <text:p>1158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Pelonker Straße 9</text:p>
          </table:table-cell>
          <table:table-cell table:style-name="ce23" office:value-type="string" calcext:value-type="string">
            <text:p>Schul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84" calcext:value-type="float">
            <text:p>1384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Pelonker Straße 9</text:p>
          </table:table-cell>
          <table:table-cell table:style-name="ce23" office:value-type="string" calcext:value-type="string">
            <text:p>Schul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45" calcext:value-type="float">
            <text:p>1545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number-columns-repeated="2" table:style-name="ce23" office:value-type="string" calcext:value-type="string">
            <text:p>Finkenstein</text:p>
          </table:table-cell>
          <table:table-cell table:style-name="ce23" office:value-type="string" calcext:value-type="string">
            <text:p>Austria</text:p>
          </table:table-cell>
          <table:table-cell table:style-name="ce23" office:value-type="string" calcext:value-type="string">
            <text:p>Karyntia </text:p>
          </table:table-cell>
          <table:table-cell table:style-name="ce23" office:value-type="string" calcext:value-type="string">
            <text:p>Pelonker Straße 9</text:p>
          </table:table-cell>
          <table:table-cell table:style-name="ce23" office:value-type="string" calcext:value-type="string">
            <text:p>Schul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58" calcext:value-type="float">
            <text:p>1358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Duw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05" calcext:value-type="float">
            <text:p>50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l. Lichtenau</text:p>
          </table:table-cell>
          <table:table-cell table:style-name="ce23" office:value-type="string" calcext:value-type="string">
            <text:p>Lichtenau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 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Duw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757" calcext:value-type="float">
            <text:p>75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Kyritz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Duw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8" calcext:value-type="float">
            <text:p>101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Wilmersdorf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Frl. Kreutz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2" calcext:value-type="float">
            <text:p>40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Heubude</text:p>
          </table:table-cell>
          <table:table-cell table:style-name="ce23" office:value-type="string" calcext:value-type="string">
            <text:p>Gdańsk (Stogi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Karpinski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52" calcext:value-type="float">
            <text:p>55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Patzke</text:p>
          </table:table-cell>
          <table:table-cell table:style-name="ce23"/>
          <table:table-cell table:style-name="ce26" office:value-type="float" office:value="7" calcext:value-type="float">
            <text:p>7</text:p>
          </table:table-cell>
          <table:table-cell table:number-columns-repeated="1013"/>
        </table:table-row>
        <table:table-row table:style-name="ro2">
          <table:table-cell table:style-name="ce20" office:value-type="float" office:value="81" calcext:value-type="float">
            <text:p>8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Seide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35" calcext:value-type="float">
            <text:p>43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Tralau</text:p>
          </table:table-cell>
          <table:table-cell table:style-name="ce23" office:value-type="string" calcext:value-type="string">
            <text:p>Tral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</text:p>
          </table:table-cell>
          <table:table-cell table:style-name="ce23" office:value-type="string" calcext:value-type="string">
            <text:p>Siede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6" calcext:value-type="float">
            <text:p>8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1</text:p>
          </table:table-cell>
          <table:table-cell table:style-name="ce23" office:value-type="string" calcext:value-type="string">
            <text:p>Röckner</text:p>
          </table:table-cell>
          <table:table-cell table:style-name="ce23"/>
          <table:table-cell table:style-name="ce26" office:value-type="float" office:value="9" calcext:value-type="float">
            <text:p>9</text:p>
          </table:table-cell>
          <table:table-cell table:number-columns-repeated="1013"/>
        </table:table-row>
        <table:table-row table:style-name="ro2">
          <table:table-cell table:style-name="ce20" office:value-type="float" office:value="948" calcext:value-type="float">
            <text:p>948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1</text:p>
          </table:table-cell>
          <table:table-cell table:style-name="ce23" office:value-type="string" calcext:value-type="string">
            <text:p>Röckn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249" calcext:value-type="float">
            <text:p>24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11</text:p>
          </table:table-cell>
          <table:table-cell table:style-name="ce23" office:value-type="string" calcext:value-type="string">
            <text:p>Roeck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" calcext:value-type="float">
            <text:p>12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12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931" calcext:value-type="float">
            <text:p>93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3</text:p>
          </table:table-cell>
          <table:table-cell table:style-name="ce23" office:value-type="string" calcext:value-type="string">
            <text:p>Mekelburg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206" calcext:value-type="float">
            <text:p>20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" calcext:value-type="float">
            <text:p>5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Neufahrwasser</text:p>
          </table:table-cell>
          <table:table-cell table:style-name="ce23" office:value-type="string" calcext:value-type="string">
            <text:p>Gdańsk (Nowy Port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7" calcext:value-type="float">
            <text:p>20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05" calcext:value-type="float">
            <text:p>20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9" calcext:value-type="float">
            <text:p>789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Ostr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1" calcext:value-type="float">
            <text:p>87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Ostr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7" calcext:value-type="float">
            <text:p>1467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7" calcext:value-type="float">
            <text:p>1277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7" calcext:value-type="float">
            <text:p>72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Langenbielau</text:p>
          </table:table-cell>
          <table:table-cell table:style-name="ce23" office:value-type="string" calcext:value-type="string">
            <text:p>Biel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84" calcext:value-type="float">
            <text:p>1284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" calcext:value-type="float">
            <text:p>19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München</text:p>
          </table:table-cell>
          <table:table-cell table:style-name="ce23" office:value-type="string" calcext:value-type="string">
            <text:p>Monachium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waria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0" calcext:value-type="float">
            <text:p>79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rotoschin</text:p>
          </table:table-cell>
          <table:table-cell table:style-name="ce23" office:value-type="string" calcext:value-type="string">
            <text:p>Krotos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5" calcext:value-type="float">
            <text:p>255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1" calcext:value-type="float">
            <text:p>79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euthen</text:p>
          </table:table-cell>
          <table:table-cell table:style-name="ce23" office:value-type="string" calcext:value-type="string">
            <text:p>Byto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2" calcext:value-type="float">
            <text:p>11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92" calcext:value-type="float">
            <text:p>19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5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" calcext:value-type="float">
            <text:p>10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" calcext:value-type="float">
            <text:p>136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7" calcext:value-type="float">
            <text:p>13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91" calcext:value-type="float">
            <text:p>19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4" calcext:value-type="float">
            <text:p>8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33" calcext:value-type="float">
            <text:p>333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76" calcext:value-type="float">
            <text:p>127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3" calcext:value-type="float">
            <text:p>87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4" calcext:value-type="float">
            <text:p>854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30" calcext:value-type="float">
            <text:p>330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8" calcext:value-type="float">
            <text:p>47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58" calcext:value-type="float">
            <text:p>858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number-columns-repeated="2" table:style-name="ce23" office:value-type="string" calcext:value-type="string">
            <text:p>Schönec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49" calcext:value-type="float">
            <text:p>54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75" calcext:value-type="float">
            <text:p>1275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9" calcext:value-type="float">
            <text:p>47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t. Eylau</text:p>
          </table:table-cell>
          <table:table-cell table:style-name="ce23" office:value-type="string" calcext:value-type="string">
            <text:p>Bagration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17</text:p>
          </table:table-cell>
          <table:table-cell table:style-name="ce23" office:value-type="string" calcext:value-type="string">
            <text:p>Thoma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11" calcext:value-type="float">
            <text:p>1411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4" calcext:value-type="float">
            <text:p>1184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Mewe</text:p>
          </table:table-cell>
          <table:table-cell table:style-name="ce23" office:value-type="string" calcext:value-type="string">
            <text:p>Gni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88" calcext:value-type="float">
            <text:p>1188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77" calcext:value-type="float">
            <text:p>1377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285" calcext:value-type="float">
            <text:p>1285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i. Eylau</text:p>
          </table:table-cell>
          <table:table-cell table:style-name="ce23" office:value-type="string" calcext:value-type="string">
            <text:p>Iła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3" calcext:value-type="float">
            <text:p>1393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47" calcext:value-type="float">
            <text:p>247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246" calcext:value-type="float">
            <text:p>246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Prohl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221" calcext:value-type="float">
            <text:p>221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number-columns-repeated="2" table:style-name="ce23" office:value-type="string" calcext:value-type="string">
            <text:p>Jen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 </text:p>
          </table:table-cell>
          <table:table-cell table:style-name="ce23" office:value-type="string" calcext:value-type="string">
            <text:p>Rosengasse 18</text:p>
          </table:table-cell>
          <table:table-cell table:style-name="ce23" office:value-type="string" calcext:value-type="string">
            <text:p>Walth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88" calcext:value-type="float">
            <text:p>58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Hohenmöls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</text:p>
          </table:table-cell>
          <table:table-cell table:style-name="ce23" office:value-type="string" calcext:value-type="string">
            <text:p>Rosengasse 23</text:p>
          </table:table-cell>
          <table:table-cell table:style-name="ce23" office:value-type="string" calcext:value-type="string">
            <text:p>Odwa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7" calcext:value-type="float">
            <text:p>59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Halle a. G.</text:p>
          </table:table-cell>
          <table:table-cell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Rosengasse 23</text:p>
          </table:table-cell>
          <table:table-cell table:style-name="ce23" office:value-type="string" calcext:value-type="string">
            <text:p>Odwa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75" calcext:value-type="float">
            <text:p>1375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25</text:p>
          </table:table-cell>
          <table:table-cell table:style-name="ce23" office:value-type="string" calcext:value-type="string">
            <text:p>Kölln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26" calcext:value-type="float">
            <text:p>326</text:p>
          </table:table-cell>
          <table:table-cell table:style-name="ce23" office:value-type="string" calcext:value-type="string">
            <text:p>1909-06-27 Olivaer Nachrichten</text:p>
          </table:table-cell>
          <table:table-cell table:style-name="ce23" office:value-type="string" calcext:value-type="string">
            <text:p>(51)</text:p>
          </table:table-cell>
          <table:table-cell table:style-name="ce23" office:value-type="string" calcext:value-type="string">
            <text:p>Bruß</text:p>
          </table:table-cell>
          <table:table-cell table:style-name="ce23" office:value-type="string" calcext:value-type="string">
            <text:p>Brus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26</text:p>
          </table:table-cell>
          <table:table-cell table:style-name="ce23" office:value-type="string" calcext:value-type="string">
            <text:p>Chmielec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86" calcext:value-type="float">
            <text:p>386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26</text:p>
          </table:table-cell>
          <table:table-cell table:style-name="ce23" office:value-type="string" calcext:value-type="string">
            <text:p>Kornstädt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614" calcext:value-type="float">
            <text:p>614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26</text:p>
          </table:table-cell>
          <table:table-cell table:style-name="ce23" office:value-type="string" calcext:value-type="string">
            <text:p>Lietc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13" calcext:value-type="float">
            <text:p>81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Tuchel</text:p>
          </table:table-cell>
          <table:table-cell table:style-name="ce23" office:value-type="string" calcext:value-type="string">
            <text:p>Tuchol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26</text:p>
          </table:table-cell>
          <table:table-cell table:style-name="ce23" office:value-type="string" calcext:value-type="string">
            <text:p>Schilling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05" calcext:value-type="float">
            <text:p>40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Block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43" calcext:value-type="float">
            <text:p>44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Höpn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08" calcext:value-type="float">
            <text:p>1208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39" calcext:value-type="float">
            <text:p>939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Semlow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Meklemburgia-Pomorze Przednie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Piotr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47" calcext:value-type="float">
            <text:p>104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0" calcext:value-type="float">
            <text:p>560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4" calcext:value-type="float">
            <text:p>102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Luckenwald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randenburgia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49" calcext:value-type="float">
            <text:p>64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Hohensalza</text:p>
          </table:table-cell>
          <table:table-cell table:style-name="ce23" office:value-type="string" calcext:value-type="string">
            <text:p>Ino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48" calcext:value-type="float">
            <text:p>104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8" calcext:value-type="float">
            <text:p>398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2" calcext:value-type="float">
            <text:p>51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Rosengasse 27</text:p>
          </table:table-cell>
          <table:table-cell table:style-name="ce23" office:value-type="string" calcext:value-type="string">
            <text:p>Treu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4" calcext:value-type="float">
            <text:p>754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Riederschönhaufe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56</text:p>
          </table:table-cell>
          <table:table-cell table:style-name="ce23" office:value-type="string" calcext:value-type="string">
            <text:p>Sch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32" calcext:value-type="float">
            <text:p>63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Moabit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Rosengasse 7</text:p>
          </table:table-cell>
          <table:table-cell table:style-name="ce23" office:value-type="string" calcext:value-type="string">
            <text:p>Heinri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2" calcext:value-type="float">
            <text:p>1452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Ziegenhals</text:p>
          </table:table-cell>
          <table:table-cell table:style-name="ce23" office:value-type="string" calcext:value-type="string">
            <text:p>Głuchołaz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Opolskie</text:p>
          </table:table-cell>
          <table:table-cell table:style-name="ce23" office:value-type="string" calcext:value-type="string">
            <text:p>Schefflerstraße 4 (9)</text:p>
          </table:table-cell>
          <table:table-cell table:style-name="ce23" office:value-type="string" calcext:value-type="string">
            <text:p>Scheffl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27" calcext:value-type="float">
            <text:p>427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Loetzen</text:p>
          </table:table-cell>
          <table:table-cell table:style-name="ce23" office:value-type="string" calcext:value-type="string">
            <text:p>Giżyck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Schlossgasse 6 (Gdańsk)</text:p>
          </table:table-cell>
          <table:table-cell table:style-name="ce23" office:value-type="string" calcext:value-type="string">
            <text:p>Kaf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83" calcext:value-type="float">
            <text:p>68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chubertsche Privatstraße (???)</text:p>
          </table:table-cell>
          <table:table-cell table:style-name="ce23" office:value-type="string" calcext:value-type="string">
            <text:p>Stump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5" calcext:value-type="float">
            <text:p>101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chubertsche Privatstraße (???)</text:p>
          </table:table-cell>
          <table:table-cell table:style-name="ce23" office:value-type="string" calcext:value-type="string">
            <text:p>Stump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0" calcext:value-type="float">
            <text:p>670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Albehnen</text:p>
          </table:table-cell>
          <table:table-cell table:style-name="ce23" office:value-type="string" calcext:value-type="string">
            <text:p>Gorki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chubertsche Privatstraße (???)</text:p>
          </table:table-cell>
          <table:table-cell table:style-name="ce23" office:value-type="string" calcext:value-type="string">
            <text:p>Stump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3" calcext:value-type="float">
            <text:p>70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chubertsche Privatstraße (???)</text:p>
          </table:table-cell>
          <table:table-cell table:style-name="ce23" office:value-type="string" calcext:value-type="string">
            <text:p>Stump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25" calcext:value-type="float">
            <text:p>425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Seestraße 1/2</text:p>
          </table:table-cell>
          <table:table-cell table:style-name="ce23" table:number-columns-repeated="2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13" calcext:value-type="float">
            <text:p>41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Seestraße 1/2</text:p>
          </table:table-cell>
          <table:table-cell table:style-name="ce23" table:number-columns-repeated="2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3" calcext:value-type="float">
            <text:p>43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eestraße 12</text:p>
          </table:table-cell>
          <table:table-cell table:style-name="ce23" office:value-type="string" calcext:value-type="string">
            <text:p>Czachows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692" calcext:value-type="float">
            <text:p>692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0" calcext:value-type="float">
            <text:p>9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7" calcext:value-type="float">
            <text:p>8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82" calcext:value-type="float">
            <text:p>982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Ewald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92" calcext:value-type="float">
            <text:p>1292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69" calcext:value-type="float">
            <text:p>56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9" calcext:value-type="float">
            <text:p>51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07" calcext:value-type="float">
            <text:p>1107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Gr. Lichterfelde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94" calcext:value-type="float">
            <text:p>1394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42" calcext:value-type="float">
            <text:p>54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84" calcext:value-type="float">
            <text:p>1084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Gnesen</text:p>
          </table:table-cell>
          <table:table-cell table:style-name="ce23" office:value-type="string" calcext:value-type="string">
            <text:p>Gniez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Seestraße 15</text:p>
          </table:table-cell>
          <table:table-cell table:style-name="ce23" office:value-type="string" calcext:value-type="string">
            <text:p>Voig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22" calcext:value-type="float">
            <text:p>422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Seestraße 16</text:p>
          </table:table-cell>
          <table:table-cell table:style-name="ce23" office:value-type="string" calcext:value-type="string">
            <text:p>Kohbiet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29" calcext:value-type="float">
            <text:p>429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eestraße 19</text:p>
          </table:table-cell>
          <table:table-cell table:style-name="ce23" office:value-type="string" calcext:value-type="string">
            <text:p>Roth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39" calcext:value-type="float">
            <text:p>53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eestraße 21</text:p>
          </table:table-cell>
          <table:table-cell table:style-name="ce23" office:value-type="string" calcext:value-type="string">
            <text:p>Rombczik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947" calcext:value-type="float">
            <text:p>947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09" calcext:value-type="float">
            <text:p>100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05" calcext:value-type="float">
            <text:p>1105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69" calcext:value-type="float">
            <text:p>1269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10" calcext:value-type="float">
            <text:p>1310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Neiße</text:p>
          </table:table-cell>
          <table:table-cell table:style-name="ce23" office:value-type="string" calcext:value-type="string">
            <text:p>Nys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Opolskie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97" calcext:value-type="float">
            <text:p>1197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6" calcext:value-type="float">
            <text:p>1086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Posen</text:p>
          </table:table-cell>
          <table:table-cell table:style-name="ce23" office:value-type="string" calcext:value-type="string">
            <text:p>Pozna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number-columns-repeated="2" table:style-name="ce23" office:value-type="string" calcext:value-type="string">
            <text:p>Strandhall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85" calcext:value-type="float">
            <text:p>48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7" calcext:value-type="float">
            <text:p>5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252" calcext:value-type="float">
            <text:p>1252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541" calcext:value-type="float">
            <text:p>54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546" calcext:value-type="float">
            <text:p>1546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436" calcext:value-type="float">
            <text:p>43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56" calcext:value-type="float">
            <text:p>75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84" calcext:value-type="float">
            <text:p>48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71" calcext:value-type="float">
            <text:p>471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810" calcext:value-type="float">
            <text:p>810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8" calcext:value-type="float">
            <text:p>1038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29" calcext:value-type="float">
            <text:p>1029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18" calcext:value-type="float">
            <text:p>51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48" calcext:value-type="float">
            <text:p>74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34" calcext:value-type="float">
            <text:p>1134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6" calcext:value-type="float">
            <text:p>1466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59" calcext:value-type="float">
            <text:p>1359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56" calcext:value-type="float">
            <text:p>1356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5" calcext:value-type="float">
            <text:p>104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64" calcext:value-type="float">
            <text:p>1364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19" calcext:value-type="float">
            <text:p>111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number-columns-repeated="2" table:style-name="ce23" office:value-type="string" calcext:value-type="string">
            <text:p>Neustad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6" calcext:value-type="float">
            <text:p>1366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63" calcext:value-type="float">
            <text:p>1463</text:p>
          </table:table-cell>
          <table:table-cell table:style-name="ce23" office:value-type="string" calcext:value-type="string">
            <text:p>1909-09-02 Olivaer Nachrichten</text:p>
          </table:table-cell>
          <table:table-cell table:style-name="ce23" office:value-type="string" calcext:value-type="string">
            <text:p>(70)</text:p>
          </table:table-cell>
          <table:table-cell table:style-name="ce23" office:value-type="string" calcext:value-type="string">
            <text:p>Halle a. S.</text:p>
          </table:table-cell>
          <table:table-cell table:style-name="ce23" office:value-type="string" calcext:value-type="string">
            <text:p>Halle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-Anhalt 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71" calcext:value-type="float">
            <text:p>1371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Stolp</text:p>
          </table:table-cell>
          <table:table-cell table:style-name="ce23" office:value-type="string" calcext:value-type="string">
            <text:p>Słup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44" calcext:value-type="float">
            <text:p>1044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061" calcext:value-type="float">
            <text:p>1061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Crausenhof</text:p>
          </table:table-cell>
          <table:table-cell table:style-name="ce23" office:value-type="string" calcext:value-type="string">
            <text:p>Kruszewnia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45" calcext:value-type="float">
            <text:p>245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number-columns-repeated="2" table:style-name="ce23" office:value-type="string" calcext:value-type="string">
            <text:p>Neustad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-Palatynat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143" calcext:value-type="float">
            <text:p>1143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72" calcext:value-type="float">
            <text:p>1072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258" calcext:value-type="float">
            <text:p>258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Langfuhr</text:p>
          </table:table-cell>
          <table:table-cell table:style-name="ce23" office:value-type="string" calcext:value-type="string">
            <text:p>Gdańsk (Wrzeszcz)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Strauchmühler Weg 1 <text:s/>(Strauchmühle)</text:p>
          </table:table-cell>
          <table:table-cell table:style-name="ce23" office:value-type="string" calcext:value-type="string">
            <text:p>Kreyssig</text:p>
          </table:table-cell>
          <table:table-cell table:style-name="ce23" office:value-type="string" calcext:value-type="string">
            <text:p>1916 - właściciel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71" calcext:value-type="float">
            <text:p>671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Villa Charlotte</text:p>
          </table:table-cell>
          <table:table-cell table:style-name="ce23" office:value-type="string" calcext:value-type="string">
            <text:p>Laßwitz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659" calcext:value-type="float">
            <text:p>659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Metz</text:p>
          </table:table-cell>
          <table:table-cell table:style-name="ce23" office:value-type="string" calcext:value-type="string">
            <text:p>Francja</text:p>
          </table:table-cell>
          <table:table-cell table:style-name="ce23" office:value-type="string" calcext:value-type="string">
            <text:p>Lotaryngia </text:p>
          </table:table-cell>
          <table:table-cell table:style-name="ce23" office:value-type="string" calcext:value-type="string">
            <text:p>Villa Ruth</text:p>
          </table:table-cell>
          <table:table-cell table:style-name="ce23" office:value-type="string" calcext:value-type="string">
            <text:p>Wieb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4" calcext:value-type="float">
            <text:p>53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Villa Ruth</text:p>
          </table:table-cell>
          <table:table-cell table:style-name="ce23" office:value-type="string" calcext:value-type="string">
            <text:p>Ziepke</text:p>
          </table:table-cell>
          <table:table-cell table:style-name="ce23"/>
          <table:table-cell table:style-name="ce26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20" office:value-type="float" office:value="1361" calcext:value-type="float">
            <text:p>1361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9" calcext:value-type="float">
            <text:p>69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88" calcext:value-type="float">
            <text:p>78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7" calcext:value-type="float">
            <text:p>78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57" calcext:value-type="float">
            <text:p>1357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32" calcext:value-type="float">
            <text:p>73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6" calcext:value-type="float">
            <text:p>78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5" calcext:value-type="float">
            <text:p>7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102" calcext:value-type="float">
            <text:p>10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36" calcext:value-type="float">
            <text:p>73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5" calcext:value-type="float">
            <text:p>72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83" calcext:value-type="float">
            <text:p>783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26" calcext:value-type="float">
            <text:p>726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49" calcext:value-type="float">
            <text:p>1349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1" calcext:value-type="float">
            <text:p>101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Villa Waldhaus <text:s/>(Friedensschluß /27/)</text:p>
          </table:table-cell>
          <table:table-cell table:style-name="ce23" office:value-type="string" calcext:value-type="string">
            <text:p>Villa Waldhaus</text:p>
          </table:table-cell>
          <table:table-cell table:style-name="ce23" office:value-type="string" calcext:value-type="string">
            <text:p>1916-1942 - Hardtmann</text:p>
          </table:table-cell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50" calcext:value-type="float">
            <text:p>250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10</text:p>
          </table:table-cell>
          <table:table-cell table:style-name="ce23" office:value-type="string" calcext:value-type="string">
            <text:p>Kludynski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67" calcext:value-type="float">
            <text:p>167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Marienwerder</text:p>
          </table:table-cell>
          <table:table-cell table:style-name="ce23" office:value-type="string" calcext:value-type="string">
            <text:p>Kwidzy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10</text:p>
          </table:table-cell>
          <table:table-cell table:style-name="ce23" office:value-type="string" calcext:value-type="string">
            <text:p>Seng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64" calcext:value-type="float">
            <text:p>6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11</text:p>
          </table:table-cell>
          <table:table-cell table:style-name="ce23" office:value-type="string" calcext:value-type="string">
            <text:p>Goerig Joseph</text:p>
          </table:table-cell>
          <table:table-cell table:style-name="ce23"/>
          <table:table-cell table:style-name="ce26" office:value-type="float" office:value="5" calcext:value-type="float">
            <text:p>5</text:p>
          </table:table-cell>
          <table:table-cell table:number-columns-repeated="1013"/>
        </table:table-row>
        <table:table-row table:style-name="ro2">
          <table:table-cell table:style-name="ce20" office:value-type="float" office:value="653" calcext:value-type="float">
            <text:p>65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521" calcext:value-type="float">
            <text:p>1521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389" calcext:value-type="float">
            <text:p>1389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38" calcext:value-type="float">
            <text:p>53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1505" calcext:value-type="float">
            <text:p>1505</text:p>
          </table:table-cell>
          <table:table-cell table:style-name="ce23" office:value-type="string" calcext:value-type="string">
            <text:p>1909-09-16 Olivaer Nachrichten</text:p>
          </table:table-cell>
          <table:table-cell table:style-name="ce23" office:value-type="string" calcext:value-type="string">
            <text:p>(74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1" calcext:value-type="float">
            <text:p>1161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62" calcext:value-type="float">
            <text:p>1162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Bie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" calcext:value-type="float">
            <text:p>28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Lohs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79" calcext:value-type="float">
            <text:p>1379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Lohs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7" calcext:value-type="float">
            <text:p>37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3</text:p>
          </table:table-cell>
          <table:table-cell table:style-name="ce23" office:value-type="string" calcext:value-type="string">
            <text:p>Lohse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54" calcext:value-type="float">
            <text:p>54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Dudeck</text:p>
          </table:table-cell>
          <table:table-cell table:style-name="ce23"/>
          <table:table-cell table:style-name="ce26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20" office:value-type="float" office:value="1314" calcext:value-type="float">
            <text:p>1314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13" calcext:value-type="float">
            <text:p>1413</text:p>
          </table:table-cell>
          <table:table-cell table:style-name="ce23" office:value-type="string" calcext:value-type="string">
            <text:p>1909-08-26 Olivaer Nachrichten</text:p>
          </table:table-cell>
          <table:table-cell table:style-name="ce23" office:value-type="string" calcext:value-type="string">
            <text:p>(68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73" calcext:value-type="float">
            <text:p>67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67" calcext:value-type="float">
            <text:p>867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Gronau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468" calcext:value-type="float">
            <text:p>46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Stuhm</text:p>
          </table:table-cell>
          <table:table-cell table:style-name="ce23" office:value-type="string" calcext:value-type="string">
            <text:p>Sztum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N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63" calcext:value-type="float">
            <text:p>163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Neu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5" calcext:value-type="float">
            <text:p>115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number-columns-repeated="2" table:style-name="ce23" office:value-type="string" calcext:value-type="string">
            <text:p>Neuenburg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adenia-Wirtembergia 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N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7" calcext:value-type="float">
            <text:p>467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Braunsberg</text:p>
          </table:table-cell>
          <table:table-cell table:style-name="ce23" office:value-type="string" calcext:value-type="string">
            <text:p>Branie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N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75" calcext:value-type="float">
            <text:p>975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259" calcext:value-type="float">
            <text:p>1259</text:p>
          </table:table-cell>
          <table:table-cell table:style-name="ce23" office:value-type="string" calcext:value-type="string">
            <text:p>1909-08-12 Olivaer Nachrichten</text:p>
          </table:table-cell>
          <table:table-cell table:style-name="ce23" office:value-type="string" calcext:value-type="string">
            <text:p>(64)</text:p>
          </table:table-cell>
          <table:table-cell table:style-name="ce23" office:value-type="string" calcext:value-type="string">
            <text:p>Elbing</text:p>
          </table:table-cell>
          <table:table-cell table:style-name="ce23" office:value-type="string" calcext:value-type="string">
            <text:p>Elbląg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armińsko-mazu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3" calcext:value-type="float">
            <text:p>1183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style-name="ce23" office:value-type="string" calcext:value-type="string">
            <text:p>Culm</text:p>
          </table:table-cell>
          <table:table-cell table:style-name="ce23" office:value-type="string" calcext:value-type="string">
            <text:p>Chełm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64" calcext:value-type="float">
            <text:p>1564</text:p>
          </table:table-cell>
          <table:table-cell table:style-name="ce23" office:value-type="string" calcext:value-type="string">
            <text:p>1909-10-10 Olivaer Nachrichten</text:p>
          </table:table-cell>
          <table:table-cell table:style-name="ce23" office:value-type="string" calcext:value-type="string">
            <text:p>(81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54" calcext:value-type="float">
            <text:p>1354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4</text:p>
          </table:table-cell>
          <table:table-cell table:style-name="ce23" office:value-type="string" calcext:value-type="string">
            <text:p>Reu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89" calcext:value-type="float">
            <text:p>1089</text:p>
          </table:table-cell>
          <table:table-cell table:style-name="ce23" office:value-type="string" calcext:value-type="string">
            <text:p>1909-08-01 Olivaer Nachrichten</text:p>
          </table:table-cell>
          <table:table-cell table:style-name="ce23" office:value-type="string" calcext:value-type="string">
            <text:p>(61)</text:p>
          </table:table-cell>
          <table:table-cell table:style-name="ce23" office:value-type="string" calcext:value-type="string">
            <text:p>Königsberg</text:p>
          </table:table-cell>
          <table:table-cell table:style-name="ce23" office:value-type="string" calcext:value-type="string">
            <text:p>Kaliningrad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Waldstraße 7</text:p>
          </table:table-cell>
          <table:table-cell table:style-name="ce23" office:value-type="string" calcext:value-type="string">
            <text:p>Klotz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08" calcext:value-type="float">
            <text:p>808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7</text:p>
          </table:table-cell>
          <table:table-cell table:style-name="ce23" office:value-type="string" calcext:value-type="string">
            <text:p>Koza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15" calcext:value-type="float">
            <text:p>815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Waldstraße 7</text:p>
          </table:table-cell>
          <table:table-cell table:style-name="ce23" office:value-type="string" calcext:value-type="string">
            <text:p>Streblitz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88" calcext:value-type="float">
            <text:p>288</text:p>
          </table:table-cell>
          <table:table-cell table:style-name="ce23" office:value-type="string" calcext:value-type="string">
            <text:p>1909-06-20 Olivaer Nachrichten</text:p>
          </table:table-cell>
          <table:table-cell table:style-name="ce23" office:value-type="string" calcext:value-type="string">
            <text:p>(49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9</text:p>
          </table:table-cell>
          <table:table-cell table:style-name="ce23" office:value-type="string" calcext:value-type="string">
            <text:p>Hanne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40" calcext:value-type="float">
            <text:p>140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Waldstraße 9</text:p>
          </table:table-cell>
          <table:table-cell table:style-name="ce23" office:value-type="string" calcext:value-type="string">
            <text:p>Hanneman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65" calcext:value-type="float">
            <text:p>1065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Neu-Lichtenbe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Wärterhaus 252</text:p>
          </table:table-cell>
          <table:table-cell table:style-name="ce23" office:value-type="string" calcext:value-type="string">
            <text:p>Müll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98" calcext:value-type="float">
            <text:p>59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1</text:p>
          </table:table-cell>
          <table:table-cell table:style-name="ce23" office:value-type="string" calcext:value-type="string">
            <text:p>Villa Lindenhaus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713" calcext:value-type="float">
            <text:p>713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Frankfurt a. D.</text:p>
          </table:table-cell>
          <table:table-cell table:style-name="ce23" office:value-type="string" calcext:value-type="string">
            <text:p>Frankfurt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Zoppoter Straße 10</text:p>
          </table:table-cell>
          <table:table-cell table:style-name="ce23" office:value-type="string" calcext:value-type="string">
            <text:p>Laechel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68" calcext:value-type="float">
            <text:p>1368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Zoppoter Straße 11 <text:s/>(Thierfeld Hotel)</text:p>
          </table:table-cell>
          <table:table-cell table:style-name="ce23" office:value-type="string" calcext:value-type="string">
            <text:p>Weiß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55" calcext:value-type="float">
            <text:p>1455</text:p>
          </table:table-cell>
          <table:table-cell table:style-name="ce23" office:value-type="string" calcext:value-type="string">
            <text:p>1909-08-29 Olivaer Nachrichten</text:p>
          </table:table-cell>
          <table:table-cell table:style-name="ce23" office:value-type="string" calcext:value-type="string">
            <text:p>(69)</text:p>
          </table:table-cell>
          <table:table-cell table:style-name="ce23" office:value-type="string" calcext:value-type="string">
            <text:p>Bandsburg</text:p>
          </table:table-cell>
          <table:table-cell table:style-name="ce23" office:value-type="string" calcext:value-type="string">
            <text:p>Będzin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Śląskie</text:p>
          </table:table-cell>
          <table:table-cell table:style-name="ce23" office:value-type="string" calcext:value-type="string">
            <text:p>Zoppoter Straße 11 <text:s/>(Thierfeld Hotel)</text:p>
          </table:table-cell>
          <table:table-cell table:style-name="ce23" office:value-type="string" calcext:value-type="string">
            <text:p>Weiß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33" calcext:value-type="float">
            <text:p>1033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number-columns-repeated="2" table:style-name="ce23" office:value-type="string" calcext:value-type="string">
            <text:p>Brody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Zoppoter Straße 11 <text:s/>(Thierfeld Hotel)</text:p>
          </table:table-cell>
          <table:table-cell table:style-name="ce23" office:value-type="string" calcext:value-type="string">
            <text:p>Weiß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182" calcext:value-type="float">
            <text:p>1182</text:p>
          </table:table-cell>
          <table:table-cell table:style-name="ce23" office:value-type="string" calcext:value-type="string">
            <text:p>1909-08-08 Olivaer Nachrichten</text:p>
          </table:table-cell>
          <table:table-cell table:style-name="ce23" office:value-type="string" calcext:value-type="string">
            <text:p>(63)</text:p>
          </table:table-cell>
          <table:table-cell table:number-columns-repeated="2" table:style-name="ce23" office:value-type="string" calcext:value-type="string">
            <text:p>Düsseldorf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Nadrenia Północna-Westfalia</text:p>
          </table:table-cell>
          <table:table-cell table:style-name="ce23" office:value-type="string" calcext:value-type="string">
            <text:p>Zoppoter Straße 36</text:p>
          </table:table-cell>
          <table:table-cell table:style-name="ce23" office:value-type="string" calcext:value-type="string">
            <text:p>Bräsf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08" calcext:value-type="float">
            <text:p>708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style-name="ce23" office:value-type="string" calcext:value-type="string">
            <text:p>Spandau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36</text:p>
          </table:table-cell>
          <table:table-cell table:style-name="ce23" office:value-type="string" calcext:value-type="string">
            <text:p>Präfke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93" calcext:value-type="float">
            <text:p>393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37</text:p>
          </table:table-cell>
          <table:table-cell table:style-name="ce23" office:value-type="string" calcext:value-type="string">
            <text:p>Klawi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027" calcext:value-type="float">
            <text:p>1027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Breslau</text:p>
          </table:table-cell>
          <table:table-cell table:style-name="ce23" office:value-type="string" calcext:value-type="string">
            <text:p>Wrocła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Zoppoter Straße 42</text:p>
          </table:table-cell>
          <table:table-cell table:style-name="ce23" office:value-type="string" calcext:value-type="string">
            <text:p>Ziolkowski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026" calcext:value-type="float">
            <text:p>1026</text:p>
          </table:table-cell>
          <table:table-cell table:style-name="ce23" office:value-type="string" calcext:value-type="string">
            <text:p>1909-07-29 Olivaer Nachrichten</text:p>
          </table:table-cell>
          <table:table-cell table:style-name="ce23" office:value-type="string" calcext:value-type="string">
            <text:p>(60)</text:p>
          </table:table-cell>
          <table:table-cell table:style-name="ce23" office:value-type="string" calcext:value-type="string">
            <text:p>Asch</text:p>
          </table:table-cell>
          <table:table-cell table:style-name="ce23" office:value-type="string" calcext:value-type="string">
            <text:p>Aš</text:p>
          </table:table-cell>
          <table:table-cell table:style-name="ce23" office:value-type="string" calcext:value-type="string">
            <text:p>Czechy</text:p>
          </table:table-cell>
          <table:table-cell table:style-name="ce23" office:value-type="string" calcext:value-type="string">
            <text:p>Miasto w zachodnich Czechach, w kraju karlowarskim, w powiecie Cheb</text:p>
          </table:table-cell>
          <table:table-cell table:style-name="ce23" office:value-type="string" calcext:value-type="string">
            <text:p>Zoppoter Straße 42</text:p>
          </table:table-cell>
          <table:table-cell table:style-name="ce23" office:value-type="string" calcext:value-type="string">
            <text:p>Ziolkowski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11" calcext:value-type="float">
            <text:p>911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Züllichow</text:p>
          </table:table-cell>
          <table:table-cell table:style-name="ce23" office:value-type="string" calcext:value-type="string">
            <text:p>Sulechów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Zoppoter Straße 6</text:p>
          </table:table-cell>
          <table:table-cell table:style-name="ce23" office:value-type="string" calcext:value-type="string">
            <text:p>Leutloff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7" calcext:value-type="float">
            <text:p>1547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style-name="ce23" office:value-type="string" calcext:value-type="string">
            <text:p>Leipzig</text:p>
          </table:table-cell>
          <table:table-cell table:style-name="ce23" office:value-type="string" calcext:value-type="string">
            <text:p>Lips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Saksonia</text:p>
          </table:table-cell>
          <table:table-cell table:style-name="ce23" office:value-type="string" calcext:value-type="string">
            <text:p>Zoppoter Straße 6</text:p>
          </table:table-cell>
          <table:table-cell table:style-name="ce23" office:value-type="string" calcext:value-type="string">
            <text:p>Luchterhan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44" calcext:value-type="float">
            <text:p>1544</text:p>
          </table:table-cell>
          <table:table-cell table:style-name="ce23" office:value-type="string" calcext:value-type="string">
            <text:p>1909-10-07 Olivaer Nachrichten</text:p>
          </table:table-cell>
          <table:table-cell table:style-name="ce23" office:value-type="string" calcext:value-type="string">
            <text:p>(80)</text:p>
          </table:table-cell>
          <table:table-cell table:number-columns-repeated="2" table:style-name="ce23" office:value-type="string" calcext:value-type="string">
            <text:p>Gotha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Turyngia</text:p>
          </table:table-cell>
          <table:table-cell table:style-name="ce23" office:value-type="string" calcext:value-type="string">
            <text:p>Zoppoter Straße 6</text:p>
          </table:table-cell>
          <table:table-cell table:style-name="ce23" office:value-type="string" calcext:value-type="string">
            <text:p>Luchterhan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83" calcext:value-type="float">
            <text:p>883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Dt. Eylau</text:p>
          </table:table-cell>
          <table:table-cell table:style-name="ce23" office:value-type="string" calcext:value-type="string">
            <text:p>Bagrationowsk</text:p>
          </table:table-cell>
          <table:table-cell table:style-name="ce23" office:value-type="string" calcext:value-type="string">
            <text:p>Rosja</text:p>
          </table:table-cell>
          <table:table-cell table:style-name="ce23" office:value-type="string" calcext:value-type="string">
            <text:p>Obwód kaliningradzki</text:p>
          </table:table-cell>
          <table:table-cell table:style-name="ce23" office:value-type="string" calcext:value-type="string">
            <text:p>Zoppoter Straße 62</text:p>
          </table:table-cell>
          <table:table-cell table:style-name="ce23" office:value-type="string" calcext:value-type="string">
            <text:p>Arn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29" calcext:value-type="float">
            <text:p>829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2</text:p>
          </table:table-cell>
          <table:table-cell table:style-name="ce23" office:value-type="string" calcext:value-type="string">
            <text:p>Arn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69" calcext:value-type="float">
            <text:p>469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2</text:p>
          </table:table-cell>
          <table:table-cell table:style-name="ce23" office:value-type="string" calcext:value-type="string">
            <text:p>Celian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389" calcext:value-type="float">
            <text:p>389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Zoppoter Straße 64</text:p>
          </table:table-cell>
          <table:table-cell table:style-name="ce23" office:value-type="string" calcext:value-type="string">
            <text:p>Len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62" calcext:value-type="float">
            <text:p>362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style-name="ce23" office:value-type="string" calcext:value-type="string">
            <text:p>Bromberg</text:p>
          </table:table-cell>
          <table:table-cell table:style-name="ce23" office:value-type="string" calcext:value-type="string">
            <text:p>Bydgosz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Zoppoter Straße 64</text:p>
          </table:table-cell>
          <table:table-cell table:style-name="ce23" office:value-type="string" calcext:value-type="string">
            <text:p>Lens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239" calcext:value-type="float">
            <text:p>239</text:p>
          </table:table-cell>
          <table:table-cell table:style-name="ce23" office:value-type="string" calcext:value-type="string">
            <text:p>1909-06-17 Olivaer Nachrichten</text:p>
          </table:table-cell>
          <table:table-cell table:style-name="ce23" office:value-type="string" calcext:value-type="string">
            <text:p>(48)</text:p>
          </table:table-cell>
          <table:table-cell table:style-name="ce23" office:value-type="string" calcext:value-type="string">
            <text:p>Frausstadt</text:p>
          </table:table-cell>
          <table:table-cell table:style-name="ce23" office:value-type="string" calcext:value-type="string">
            <text:p>Wschow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Lubuskie </text:p>
          </table:table-cell>
          <table:table-cell table:style-name="ce23" office:value-type="string" calcext:value-type="string">
            <text:p>Zoppoter Straße 64</text:p>
          </table:table-cell>
          <table:table-cell table:style-name="ce23" office:value-type="string" calcext:value-type="string">
            <text:p>Lenser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761" calcext:value-type="float">
            <text:p>76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65</text:p>
          </table:table-cell>
          <table:table-cell table:style-name="ce23" office:value-type="string" calcext:value-type="string">
            <text:p>Götz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01" calcext:value-type="float">
            <text:p>801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5</text:p>
          </table:table-cell>
          <table:table-cell table:style-name="ce23" office:value-type="string" calcext:value-type="string">
            <text:p>Götz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90" calcext:value-type="float">
            <text:p>990</text:p>
          </table:table-cell>
          <table:table-cell table:style-name="ce23" office:value-type="string" calcext:value-type="string">
            <text:p>1909-07-25 Olivaer Nachrichten</text:p>
          </table:table-cell>
          <table:table-cell table:style-name="ce23" office:value-type="string" calcext:value-type="string">
            <text:p>(59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65</text:p>
          </table:table-cell>
          <table:table-cell table:style-name="ce23" office:value-type="string" calcext:value-type="string">
            <text:p>Romey</text:p>
          </table:table-cell>
          <table:table-cell table:style-name="ce23"/>
          <table:table-cell table:style-name="ce26" office:value-type="float" office:value="3" calcext:value-type="float">
            <text:p>3</text:p>
          </table:table-cell>
          <table:table-cell table:number-columns-repeated="1013"/>
        </table:table-row>
        <table:table-row table:style-name="ro2">
          <table:table-cell table:style-name="ce20" office:value-type="float" office:value="1306" calcext:value-type="float">
            <text:p>1306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Konitz</text:p>
          </table:table-cell>
          <table:table-cell table:style-name="ce23" office:value-type="string" calcext:value-type="string">
            <text:p>Chojnice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5a</text:p>
          </table:table-cell>
          <table:table-cell table:style-name="ce23" office:value-type="string" calcext:value-type="string">
            <text:p>Götze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" calcext:value-type="float">
            <text:p>1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Helsingfors</text:p>
          </table:table-cell>
          <table:table-cell table:style-name="ce23" office:value-type="string" calcext:value-type="string">
            <text:p>Helsinki</text:p>
          </table:table-cell>
          <table:table-cell table:style-name="ce23" office:value-type="string" calcext:value-type="string">
            <text:p>Finlandia</text:p>
          </table:table-cell>
          <table:table-cell table:style-name="ce23" office:value-type="string" calcext:value-type="string">
            <text:p>Region Uusimaa </text:p>
          </table:table-cell>
          <table:table-cell table:style-name="ce23" office:value-type="string" calcext:value-type="string">
            <text:p>Zoppoter Straße 66</text:p>
          </table:table-cell>
          <table:table-cell table:style-name="ce23" office:value-type="string" calcext:value-type="string">
            <text:p>Rom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97" calcext:value-type="float">
            <text:p>797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6</text:p>
          </table:table-cell>
          <table:table-cell table:style-name="ce23" office:value-type="string" calcext:value-type="string">
            <text:p>Rom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762" calcext:value-type="float">
            <text:p>762</text:p>
          </table:table-cell>
          <table:table-cell table:style-name="ce23" office:value-type="string" calcext:value-type="string">
            <text:p>1909-07-15 Olivaer Nachrichten</text:p>
          </table:table-cell>
          <table:table-cell table:style-name="ce23" office:value-type="string" calcext:value-type="string">
            <text:p>(56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66</text:p>
          </table:table-cell>
          <table:table-cell table:style-name="ce23" office:value-type="string" calcext:value-type="string">
            <text:p>Rome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55" calcext:value-type="float">
            <text:p>1355</text:p>
          </table:table-cell>
          <table:table-cell table:style-name="ce23" office:value-type="string" calcext:value-type="string">
            <text:p>1909-08-22 Olivaer Nachrichten</text:p>
          </table:table-cell>
          <table:table-cell table:style-name="ce23" office:value-type="string" calcext:value-type="string">
            <text:p>(67)</text:p>
          </table:table-cell>
          <table:table-cell table:number-columns-repeated="2" table:style-name="ce23" office:value-type="string" calcext:value-type="string">
            <text:p>Güstrow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 Meklemburgia-Pomorze Przednie </text:p>
          </table:table-cell>
          <table:table-cell table:style-name="ce23" office:value-type="string" calcext:value-type="string">
            <text:p>Zoppoter Straße 66</text:p>
          </table:table-cell>
          <table:table-cell table:style-name="ce23" office:value-type="string" calcext:value-type="string">
            <text:p>Romey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302" calcext:value-type="float">
            <text:p>1302</text:p>
          </table:table-cell>
          <table:table-cell table:style-name="ce23" office:value-type="string" calcext:value-type="string">
            <text:p>1909-08-15 Olivaer Nachrichten</text:p>
          </table:table-cell>
          <table:table-cell table:style-name="ce23" office:value-type="string" calcext:value-type="string">
            <text:p>(65)</text:p>
          </table:table-cell>
          <table:table-cell table:style-name="ce23" office:value-type="string" calcext:value-type="string">
            <text:p>Neurode</text:p>
          </table:table-cell>
          <table:table-cell table:style-name="ce23" office:value-type="string" calcext:value-type="string">
            <text:p>Nowo Ruda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Zoppoter Straße 69</text:p>
          </table:table-cell>
          <table:table-cell table:style-name="ce23" office:value-type="string" calcext:value-type="string">
            <text:p>Pollnau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52" calcext:value-type="float">
            <text:p>152</text:p>
          </table:table-cell>
          <table:table-cell table:style-name="ce23" office:value-type="string" calcext:value-type="string">
            <text:p>1909-06-13 Olivaer Nachrichten</text:p>
          </table:table-cell>
          <table:table-cell table:style-name="ce23" office:value-type="string" calcext:value-type="string">
            <text:p>(47)</text:p>
          </table:table-cell>
          <table:table-cell table:style-name="ce23" office:value-type="string" calcext:value-type="string">
            <text:p>Thorn</text:p>
          </table:table-cell>
          <table:table-cell table:style-name="ce23" office:value-type="string" calcext:value-type="string">
            <text:p>Toruń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Miotk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18" calcext:value-type="float">
            <text:p>918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Dirschau</text:p>
          </table:table-cell>
          <table:table-cell table:style-name="ce23" office:value-type="string" calcext:value-type="string">
            <text:p>Tczew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Miotk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558" calcext:value-type="float">
            <text:p>558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Sommerfe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944" calcext:value-type="float">
            <text:p>944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Neustettin</text:p>
          </table:table-cell>
          <table:table-cell table:style-name="ce23" office:value-type="string" calcext:value-type="string">
            <text:p>Szczecine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Sommerfeld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1122" calcext:value-type="float">
            <text:p>1122</text:p>
          </table:table-cell>
          <table:table-cell table:style-name="ce23" office:value-type="string" calcext:value-type="string">
            <text:p>1909-08-05 Olivaer Nachrichten</text:p>
          </table:table-cell>
          <table:table-cell table:style-name="ce23" office:value-type="string" calcext:value-type="string">
            <text:p>(62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Sommerfe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02" calcext:value-type="float">
            <text:p>502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Danzig</text:p>
          </table:table-cell>
          <table:table-cell table:style-name="ce23" office:value-type="string" calcext:value-type="string">
            <text:p>Gdańs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Sommerfeld</text:p>
          </table:table-cell>
          <table:table-cell table:style-name="ce23"/>
          <table:table-cell table:style-name="ce26" office:value-type="float" office:value="4" calcext:value-type="float">
            <text:p>4</text:p>
          </table:table-cell>
          <table:table-cell table:number-columns-repeated="1013"/>
        </table:table-row>
        <table:table-row table:style-name="ro2">
          <table:table-cell table:style-name="ce20" office:value-type="float" office:value="495" calcext:value-type="float">
            <text:p>495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Marienburg</text:p>
          </table:table-cell>
          <table:table-cell table:style-name="ce23" office:value-type="string" calcext:value-type="string">
            <text:p>Malbork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</text:p>
          </table:table-cell>
          <table:table-cell table:style-name="ce23" office:value-type="string" calcext:value-type="string">
            <text:p>Sommerfeld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76" calcext:value-type="float">
            <text:p>576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70</text:p>
          </table:table-cell>
          <table:table-cell table:style-name="ce23" office:value-type="string" calcext:value-type="string">
            <text:p>Hohman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35" calcext:value-type="float">
            <text:p>1335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number-columns-repeated="2" table:style-name="ce23" office:value-type="string" calcext:value-type="string">
            <text:p>Quakenbrück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</text:p>
          </table:table-cell>
          <table:table-cell table:style-name="ce23" office:value-type="string" calcext:value-type="string">
            <text:p>Zoppoter Straße 72</text:p>
          </table:table-cell>
          <table:table-cell table:style-name="ce23" office:value-type="string" calcext:value-type="string">
            <text:p>Krupp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26" calcext:value-type="float">
            <text:p>1326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Riesenburg</text:p>
          </table:table-cell>
          <table:table-cell table:style-name="ce23" office:value-type="string" calcext:value-type="string">
            <text:p>Prabuty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72</text:p>
          </table:table-cell>
          <table:table-cell table:style-name="ce23" office:value-type="string" calcext:value-type="string">
            <text:p>Krupp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327" calcext:value-type="float">
            <text:p>1327</text:p>
          </table:table-cell>
          <table:table-cell table:style-name="ce23" office:value-type="string" calcext:value-type="string">
            <text:p>1909-08-19 Olivaer Nachrichten</text:p>
          </table:table-cell>
          <table:table-cell table:style-name="ce23" office:value-type="string" calcext:value-type="string">
            <text:p>(66)</text:p>
          </table:table-cell>
          <table:table-cell table:style-name="ce23" office:value-type="string" calcext:value-type="string">
            <text:p>Reudamm</text:p>
          </table:table-cell>
          <table:table-cell table:style-name="ce23" office:value-type="string" calcext:value-type="string">
            <text:p>Dębn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Zachodniopomorskie</text:p>
          </table:table-cell>
          <table:table-cell table:style-name="ce23" office:value-type="string" calcext:value-type="string">
            <text:p>Zoppoter Straße 72</text:p>
          </table:table-cell>
          <table:table-cell table:style-name="ce23" office:value-type="string" calcext:value-type="string">
            <text:p>Krupp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54" calcext:value-type="float">
            <text:p>354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number-columns-repeated="2" table:style-name="ce23" office:value-type="string" calcext:value-type="string">
            <text:p>Rotterdam</text:p>
          </table:table-cell>
          <table:table-cell table:style-name="ce23" office:value-type="string" calcext:value-type="string">
            <text:p>Holandia</text:p>
          </table:table-cell>
          <table:table-cell table:style-name="ce23" office:value-type="string" calcext:value-type="string">
            <text:p>Holandia Południowa</text:p>
          </table:table-cell>
          <table:table-cell table:style-name="ce23" office:value-type="string" calcext:value-type="string">
            <text:p>Zoppoter Straße 72</text:p>
          </table:table-cell>
          <table:table-cell table:style-name="ce23" office:value-type="string" calcext:value-type="string">
            <text:p>Reinhard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06" calcext:value-type="float">
            <text:p>40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Charlottenburg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Behnisch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504" calcext:value-type="float">
            <text:p>504</text:p>
          </table:table-cell>
          <table:table-cell table:style-name="ce23" office:value-type="string" calcext:value-type="string">
            <text:p>1909-07-08 Olivaer Nachrichten</text:p>
          </table:table-cell>
          <table:table-cell table:style-name="ce23" office:value-type="string" calcext:value-type="string">
            <text:p>(54)</text:p>
          </table:table-cell>
          <table:table-cell table:style-name="ce23" office:value-type="string" calcext:value-type="string">
            <text:p>Zuckau</text:p>
          </table:table-cell>
          <table:table-cell table:style-name="ce23" office:value-type="string" calcext:value-type="string">
            <text:p>Żukow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Gruchal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16" calcext:value-type="float">
            <text:p>916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Tockar</text:p>
          </table:table-cell>
          <table:table-cell table:style-name="ce23" office:value-type="string" calcext:value-type="string">
            <text:p>Tokary 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Pomorskie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Gruchala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372" calcext:value-type="float">
            <text:p>372</text:p>
          </table:table-cell>
          <table:table-cell table:style-name="ce23" office:value-type="string" calcext:value-type="string">
            <text:p>1909-07-01 Olivaer Nachrichten</text:p>
          </table:table-cell>
          <table:table-cell table:style-name="ce23" office:value-type="string" calcext:value-type="string">
            <text:p>(52)</text:p>
          </table:table-cell>
          <table:table-cell table:number-columns-repeated="2" table:style-name="ce23" office:value-type="string" calcext:value-type="string">
            <text:p>Wiesbade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Hesja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Oelkers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14" calcext:value-type="float">
            <text:p>14</text:p>
          </table:table-cell>
          <table:table-cell table:style-name="ce23" office:value-type="string" calcext:value-type="string">
            <text:p>1909-06-06 Olivaer Nachrichten</text:p>
          </table:table-cell>
          <table:table-cell table:style-name="ce23" office:value-type="string" calcext:value-type="string">
            <text:p>(45)</text:p>
          </table:table-cell>
          <table:table-cell table:style-name="ce23" office:value-type="string" calcext:value-type="string">
            <text:p>Braunschweig</text:p>
          </table:table-cell>
          <table:table-cell table:style-name="ce23" office:value-type="string" calcext:value-type="string">
            <text:p>Brunszwik 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Dolna Saksonia 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W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426" calcext:value-type="float">
            <text:p>426</text:p>
          </table:table-cell>
          <table:table-cell table:style-name="ce23" office:value-type="string" calcext:value-type="string">
            <text:p>1909-07-04 Olivae Nachrichten</text:p>
          </table:table-cell>
          <table:table-cell table:style-name="ce23" office:value-type="string" calcext:value-type="string">
            <text:p>(53)</text:p>
          </table:table-cell>
          <table:table-cell table:style-name="ce23" office:value-type="string" calcext:value-type="string">
            <text:p>Friedenau b. Berlin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Weist</text:p>
          </table:table-cell>
          <table:table-cell table:style-name="ce23"/>
          <table:table-cell table:style-name="ce26" office:value-type="float" office:value="2" calcext:value-type="float">
            <text:p>2</text:p>
          </table:table-cell>
          <table:table-cell table:number-columns-repeated="1013"/>
        </table:table-row>
        <table:table-row table:style-name="ro2">
          <table:table-cell table:style-name="ce20" office:value-type="float" office:value="831" calcext:value-type="float">
            <text:p>831</text:p>
          </table:table-cell>
          <table:table-cell table:style-name="ce23" office:value-type="string" calcext:value-type="string">
            <text:p>1909-07-18 Olivaer Nachrichten</text:p>
          </table:table-cell>
          <table:table-cell table:style-name="ce23" office:value-type="string" calcext:value-type="string">
            <text:p>(57)</text:p>
          </table:table-cell>
          <table:table-cell table:style-name="ce23" office:value-type="string" calcext:value-type="string">
            <text:p>Rawitsch</text:p>
          </table:table-cell>
          <table:table-cell table:style-name="ce23" office:value-type="string" calcext:value-type="string">
            <text:p>Rawic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Wielkopolskie</text:p>
          </table:table-cell>
          <table:table-cell table:style-name="ce23" office:value-type="string" calcext:value-type="string">
            <text:p>Zoppoter Straße 8</text:p>
          </table:table-cell>
          <table:table-cell table:style-name="ce23" office:value-type="string" calcext:value-type="string">
            <text:p>Weist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29" calcext:value-type="float">
            <text:p>929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Winzig</text:p>
          </table:table-cell>
          <table:table-cell table:style-name="ce23" office:value-type="string" calcext:value-type="string">
            <text:p>Wińsk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Zoppoter Straße 9</text:p>
          </table:table-cell>
          <table:table-cell table:style-name="ce23" office:value-type="string" calcext:value-type="string">
            <text:p>Sau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30" calcext:value-type="float">
            <text:p>930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Winzig</text:p>
          </table:table-cell>
          <table:table-cell table:style-name="ce23" office:value-type="string" calcext:value-type="string">
            <text:p>Wińsko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Dolnośląskie</text:p>
          </table:table-cell>
          <table:table-cell table:style-name="ce23" office:value-type="string" calcext:value-type="string">
            <text:p>Zoppoter Straße 9</text:p>
          </table:table-cell>
          <table:table-cell table:style-name="ce23" office:value-type="string" calcext:value-type="string">
            <text:p>Sauer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903" calcext:value-type="float">
            <text:p>903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9</text:p>
          </table:table-cell>
          <table:table-cell table:style-name="ce23" office:value-type="string" calcext:value-type="string">
            <text:p>Trett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607" calcext:value-type="float">
            <text:p>607</text:p>
          </table:table-cell>
          <table:table-cell table:style-name="ce23" office:value-type="string" calcext:value-type="string">
            <text:p>1909-07-11 Olivaer Nachrichten</text:p>
          </table:table-cell>
          <table:table-cell table:style-name="ce23" office:value-type="string" calcext:value-type="string">
            <text:p>(55)</text:p>
          </table:table-cell>
          <table:table-cell table:number-columns-repeated="2" table:style-name="ce23" office:value-type="string" calcext:value-type="string">
            <text:p>Berlin</text:p>
          </table:table-cell>
          <table:table-cell table:style-name="ce23" office:value-type="string" calcext:value-type="string">
            <text:p>Niemcy</text:p>
          </table:table-cell>
          <table:table-cell table:style-name="ce23" office:value-type="string" calcext:value-type="string">
            <text:p>Berlin</text:p>
          </table:table-cell>
          <table:table-cell table:style-name="ce23" office:value-type="string" calcext:value-type="string">
            <text:p>Zoppoter Straße 9</text:p>
          </table:table-cell>
          <table:table-cell table:style-name="ce23" office:value-type="string" calcext:value-type="string">
            <text:p>Trett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style-name="ce20" office:value-type="float" office:value="897" calcext:value-type="float">
            <text:p>897</text:p>
          </table:table-cell>
          <table:table-cell table:style-name="ce23" office:value-type="string" calcext:value-type="string">
            <text:p>1909-07-22 Olivaer Nachrichten</text:p>
          </table:table-cell>
          <table:table-cell table:style-name="ce23" office:value-type="string" calcext:value-type="string">
            <text:p>(58)</text:p>
          </table:table-cell>
          <table:table-cell table:style-name="ce23" office:value-type="string" calcext:value-type="string">
            <text:p>Graudenz</text:p>
          </table:table-cell>
          <table:table-cell table:style-name="ce23" office:value-type="string" calcext:value-type="string">
            <text:p>Grudziądz</text:p>
          </table:table-cell>
          <table:table-cell table:style-name="ce23" office:value-type="string" calcext:value-type="string">
            <text:p>Polska</text:p>
          </table:table-cell>
          <table:table-cell table:style-name="ce23" office:value-type="string" calcext:value-type="string">
            <text:p>Kujawsko-pomorskie</text:p>
          </table:table-cell>
          <table:table-cell table:style-name="ce23" office:value-type="string" calcext:value-type="string">
            <text:p>Zoppoter Straße 9</text:p>
          </table:table-cell>
          <table:table-cell table:style-name="ce23" office:value-type="string" calcext:value-type="string">
            <text:p>Trettin</text:p>
          </table:table-cell>
          <table:table-cell table:style-name="ce23"/>
          <table:table-cell table:style-name="ce26" office:value-type="float" office:value="1" calcext:value-type="float">
            <text:p>1</text:p>
          </table:table-cell>
          <table:table-cell table:number-columns-repeated="1013"/>
        </table:table-row>
        <table:table-row table:style-name="ro2">
          <table:table-cell table:number-columns-repeated="1024"/>
        </table:table-row>
        <table:table-row table:style-name="ro1">
          <table:table-cell table:number-columns-repeated="9"/>
          <table:table-cell table:style-name="ce25"/>
          <table:table-cell table:style-name="ce25" office:value-type="string" calcext:value-type="string">
            <text:p>Zestawił: Piotr Leżyński, 2020</text:p>
          </table:table-cell>
          <table:table-cell table:number-columns-repeated="1013"/>
        </table:table-row>
        <table:table-row table:style-name="ro2" table:number-rows-repeated="104699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'1909'.A1:'1909'.K1577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1" svg:font-family="Calibri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l" fo:country="PL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9P0" style:volatile="true">
      <number:number number:decimal-places="2" loext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9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9P0"/>
    </number:currency-style>
    <number:time-style style:name="N110">
      <number:minutes number:style="long"/>
      <number:text>:</number:text>
      <number:seconds number:style="long"/>
    </number:time-style>
    <number:time-style style:name="N11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2">
      <number:minutes number:style="long"/>
      <number:text>: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9P0" style:volatile="true" number:language="pl" number:country="PL">
      <number:number number:decimal-places="0" loext:min-decimal-places="0" number:min-integer-digits="1" number:grouping="true"/>
      <number:text> zł</number:text>
    </number:number-style>
    <number:number-style style:name="N10109" number:language="pl" number:country="PL">
      <number:text>-</number:text>
      <number:number number:decimal-places="0" loext:min-decimal-places="0" number:min-integer-digits="1" number:grouping="true"/>
      <number:text> zł</number:text>
      <style:map style:condition="value()&gt;=0" style:apply-style-name="N10109P0"/>
    </number:number-style>
    <number:number-style style:name="N10110P0" style:volatile="true" number:language="pl" number:country="PL">
      <number:number number:decimal-places="0" loext:min-decimal-places="0" number:min-integer-digits="1" number:grouping="true"/>
      <number:text> zł</number:text>
    </number:number-style>
    <number:number-style style:name="N10110" number:language="pl" number:country="PL">
      <style:text-properties fo:color="#ff0000"/>
      <number:text>-</number:text>
      <number:number number:decimal-places="0" loext:min-decimal-places="0" number:min-integer-digits="1" number:grouping="true"/>
      <number:text> zł</number:text>
      <style:map style:condition="value()&gt;=0" style:apply-style-name="N10110P0"/>
    </number:number-style>
    <number:number-style style:name="N10112P0" style:volatile="true" number:language="pl" number:country="PL">
      <number:number number:decimal-places="2" loext:min-decimal-places="2" number:min-integer-digits="1" number:grouping="true"/>
      <number:text> zł</number:text>
    </number:number-style>
    <number:number-style style:name="N10112" number:language="pl" number:country="PL">
      <number:text>-</number:text>
      <number:number number:decimal-places="2" loext:min-decimal-places="2" number:min-integer-digits="1" number:grouping="true"/>
      <number:text> zł</number:text>
      <style:map style:condition="value()&gt;=0" style:apply-style-name="N10112P0"/>
    </number:number-style>
    <number:number-style style:name="N10113P0" style:volatile="true" number:language="pl" number:country="PL">
      <number:number number:decimal-places="2" loext:min-decimal-places="2" number:min-integer-digits="1" number:grouping="true"/>
      <number:text> zł</number:text>
    </number:number-style>
    <number:number-style style:name="N10113" number:language="pl" number:country="PL">
      <style:text-properties fo:color="#ff0000"/>
      <number:text>-</number:text>
      <number:number number:decimal-places="2" loext:min-decimal-places="2" number:min-integer-digits="1" number:grouping="true"/>
      <number:text> zł</number:text>
      <style:map style:condition="value()&gt;=0" style:apply-style-name="N10113P0"/>
    </number:number-style>
    <number:date-style style:name="N10114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10115" number:language="pl" number:country="PL">
      <number:day number:style="long"/>
      <number:text>-</number:text>
      <number:month number:textual="true"/>
    </number:date-style>
    <number:date-style style:name="N10116" number:language="pl" number:country="PL">
      <number:month number:textual="true"/>
      <number:text>-</number:text>
      <number:year/>
    </number:date-style>
    <number:time-style style:name="N10117" number:language="pl" number:country="PL">
      <number:hours/>
      <number:text>:</number:text>
      <number:minutes number:style="long"/>
      <number:text> </number:text>
      <number:am-pm/>
    </number:time-style>
    <number:time-style style:name="N10118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pl" number:country="PL">
      <number:number number:decimal-places="0" loext:min-decimal-places="0" number:min-integer-digits="1" number:grouping="true"/>
      <number:text>     </number:text>
    </number:number-style>
    <number:number-style style:name="N10120" number:language="pl" number:country="PL">
      <number:text>-</number:text>
      <number:number number:decimal-places="0" loext:min-decimal-places="0" number:min-integer-digits="1" number:grouping="true"/>
      <number:text>     </number:text>
      <style:map style:condition="value()&gt;=0" style:apply-style-name="N10120P0"/>
    </number:number-style>
    <number:number-style style:name="N10121P0" style:volatile="true" number:language="pl" number:country="PL">
      <number:number number:decimal-places="0" loext:min-decimal-places="0" number:min-integer-digits="1" number:grouping="true"/>
      <number:text>     </number:text>
    </number:number-style>
    <number:number-style style:name="N10121" number:language="pl" number:country="PL">
      <style:text-properties fo:color="#ff0000"/>
      <number:text>-</number:text>
      <number:number number:decimal-places="0" loext:min-decimal-places="0" number:min-integer-digits="1" number:grouping="true"/>
      <number:text>     </number:text>
      <style:map style:condition="value()&gt;=0" style:apply-style-name="N10121P0"/>
    </number:number-style>
    <number:number-style style:name="N10123P0" style:volatile="true" number:language="pl" number:country="PL">
      <number:number number:decimal-places="2" loext:min-decimal-places="2" number:min-integer-digits="1" number:grouping="true"/>
      <number:text>     </number:text>
    </number:number-style>
    <number:number-style style:name="N10123" number:language="pl" number:country="PL">
      <number:text>-</number:text>
      <number:number number:decimal-places="2" loext:min-decimal-places="2" number:min-integer-digits="1" number:grouping="true"/>
      <number:text>     </number:text>
      <style:map style:condition="value()&gt;=0" style:apply-style-name="N10123P0"/>
    </number:number-style>
    <number:number-style style:name="N10124P0" style:volatile="true" number:language="pl" number:country="PL">
      <number:number number:decimal-places="2" loext:min-decimal-places="2" number:min-integer-digits="1" number:grouping="true"/>
      <number:text>     </number:text>
    </number:number-style>
    <number:number-style style:name="N10124" number:language="pl" number:country="PL">
      <style:text-properties fo:color="#ff0000"/>
      <number:text>-</number:text>
      <number:number number:decimal-places="2" loext:min-decimal-places="2" number:min-integer-digits="1" number:grouping="true"/>
      <number:text>     </number:text>
      <style:map style:condition="value()&gt;=0" style:apply-style-name="N10124P0"/>
    </number:number-style>
    <number:number-style style:name="N10128P0" style:volatile="true" number:language="pl" number:country="PL">
      <loext:text> </loext:text>
      <loext:fill-character> </loext:fill-character>
      <number:number number:decimal-places="0" loext:min-decimal-places="0" number:min-integer-digits="1" number:grouping="true"/>
      <number:text>      </number:text>
    </number:number-style>
    <number:number-style style:name="N10128P1" style:volatile="true" number:language="pl" number:country="PL">
      <loext:text>-</loext:text>
      <loext:fill-character> </loext:fill-character>
      <number:number number:decimal-places="0" loext:min-decimal-places="0" number:min-integer-digits="1" number:grouping="true"/>
      <number:text>      </number:text>
    </number:number-style>
    <number:number-style style:name="N10128P2" style:volatile="true" number:language="pl" number:country="PL">
      <loext:text> </loext:text>
      <loext:fill-character> </loext:fill-character>
      <number:text>-      </number:text>
    </number:number-style>
    <number:text-style style:name="N10128" number:language="pl" number:country="PL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pl" number:country="PL">
      <loext:text> </loext:text>
      <loext:fill-character> </loext:fill-character>
      <number:number number:decimal-places="0" loext:min-decimal-places="0" number:min-integer-digits="1" number:grouping="true"/>
      <number:text> zł </number:text>
    </number:number-style>
    <number:number-style style:name="N10132P1" style:volatile="true" number:language="pl" number:country="PL">
      <loext:text>-</loext:text>
      <loext:fill-character> </loext:fill-character>
      <number:number number:decimal-places="0" loext:min-decimal-places="0" number:min-integer-digits="1" number:grouping="true"/>
      <number:text> zł </number:text>
    </number:number-style>
    <number:number-style style:name="N10132P2" style:volatile="true" number:language="pl" number:country="PL">
      <loext:text> </loext:text>
      <loext:fill-character> </loext:fill-character>
      <number:text>- zł </number:text>
    </number:number-style>
    <number:text-style style:name="N10132" number:language="pl" number:country="PL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pl" number:country="PL">
      <loext:text> </loext:text>
      <loext:fill-character> </loext:fill-character>
      <number:number number:decimal-places="2" loext:min-decimal-places="2" number:min-integer-digits="1" number:grouping="true"/>
      <number:text>      </number:text>
    </number:number-style>
    <number:number-style style:name="N10136P1" style:volatile="true" number:language="pl" number:country="PL">
      <loext:text>-</loext:text>
      <loext:fill-character> </loext:fill-character>
      <number:number number:decimal-places="2" loext:min-decimal-places="2" number:min-integer-digits="1" number:grouping="true"/>
      <number:text>      </number:text>
    </number:number-style>
    <number:number-style style:name="N10136P2" style:volatile="true" number:language="pl" number:country="PL">
      <loext:text> </loext:text>
      <loext:fill-character> </loext:fill-character>
      <number:text>-</number:text>
      <number:number number:decimal-places="0" loext:min-decimal-places="0" number:min-integer-digits="0"/>
      <number:text>      </number:text>
    </number:number-style>
    <number:text-style style:name="N10136" number:language="pl" number:country="PL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pl" number:country="PL">
      <loext:text> </loext:text>
      <loext:fill-character> </loext:fill-character>
      <number:number number:decimal-places="2" loext:min-decimal-places="2" number:min-integer-digits="1" number:grouping="true"/>
      <number:text> zł </number:text>
    </number:number-style>
    <number:number-style style:name="N10140P1" style:volatile="true" number:language="pl" number:country="PL">
      <loext:text>-</loext:text>
      <loext:fill-character> </loext:fill-character>
      <number:number number:decimal-places="2" loext:min-decimal-places="2" number:min-integer-digits="1" number:grouping="true"/>
      <number:text> zł </number:text>
    </number:number-style>
    <number:number-style style:name="N10140P2" style:volatile="true" number:language="pl" number:country="PL">
      <loext:text> </loext:text>
      <loext:fill-character> </loext:fill-character>
      <number:text>-</number:text>
      <number:number number:decimal-places="0" loext:min-decimal-places="0" number:min-integer-digits="0"/>
      <number:text> zł </number:text>
    </number:number-style>
    <number:text-style style:name="N10140" number:language="pl" number:country="PL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shadow="none" style:print-page-order="ttb" style:first-page-number="continue" style:scale-to="100%" style:writing-mode="lr-tb" style:print="charts drawings objects zero-values"/>
      <style:header-style>
        <style:header-footer-properties fo:min-height="4.99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8-13">00.00.0000</text:date>, <text:time style:data-style-name="N2" text:time-value="10:21:23.792000000">00:00:00</text:time></text:p>
        </style:region-right>
      </style:header>
      <style:header-left style:display="false"/>
      <style:footer>
        <text:p>Strona <text:page-number>1</text:page-number><text:s/>/ <text:page-count>99</text:page-count></text:p>
      </style:footer>
      <style:footer-left style:display="false"/>
    </style:master-page>
    <style:master-page style:name="PageStyle_5f_1909" style:display-name="PageStyle_1909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6-09-22T13:37:51</meta:creation-date>
    <dc:language>pl-PL</dc:language>
    <dc:date>2022-08-13T10:21:20.588000000</dc:date>
    <meta:editing-cycles>8</meta:editing-cycles>
    <meta:editing-duration>PT19M38S</meta:editing-duration>
    <meta:generator>LibreOffice/6.0.0.3$Windows_X86_64 LibreOffice_project/64a0f66915f38c6217de274f0aa8e15618924765</meta:generator>
    <meta:document-statistic meta:table-count="1" meta:cell-count="1653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